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  <manifest:file-entry manifest:media-type="image/png" manifest:full-path="Pictures/1e081d2364a9c9f10f89d47a9eb162f4.png"/>
  <manifest:file-entry manifest:media-type="image/png" manifest:full-path="Pictures/15ad7bbdeb69928404e857d8154bed08.png"/>
  <manifest:file-entry manifest:media-type="image/png" manifest:full-path="Pictures/1018e758dc5cb819a60f7758dfb00a45.png"/>
  <manifest:file-entry manifest:media-type="image/png" manifest:full-path="Pictures/04fdb6d66750401203cd1b78b5ff71a2.png"/>
  <manifest:file-entry manifest:media-type="image/png" manifest:full-path="Pictures/4b36eb5f39bd4c027ff81ce934d8ff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datacart:userguide"/><text:bookmark-start text:name="__RefHeading___bloc_datacart_panier_de_cvguide_d_utilisation_1"/><text:bookmark-start text:name="bloc_datacart_panier_de_cvguide_d_utilisation"/>Bloc Datacart/Panier de CV : Guide d'utilisation<text:bookmark-end text:name="__RefHeading___bloc_datacart_panier_de_cvguide_d_utilisation_1"/><text:bookmark-end text:name="bloc_datacart_panier_de_cvguide_d_utilisation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bloc permet aux utilisateurs de récupérer de façon globale ou unitaire les CV déposés dans la CVthèque.
Il peut faire une récupération anonymisée ou non de ces derniers.</text:p>
      <text:h text:style-name="Heading_20_3" text:outline-level="3"><text:bookmark-start text:name="__RefHeading___mise_en_œuvre_3"/><text:bookmark-start text:name="mise_en_œuvre"/>Mise en œuvre<text:bookmark-end text:name="__RefHeading___mise_en_œuvre_3"/><text:bookmark-end text:name="mise_en_œuvre"/></text:h>
      <text:p text:style-name="Text_20_body">Déposez un bloc Panier de CV  votre cours</text:p>
      <text:list text:style-name="List_20_1" text:continue-numbering="false">
        <text:list-item>
          <text:p text:style-name="List_20_1_Content_First">   Passer en Mode édition</text:p>
        </text:list-item>
        <text:list-item>
          <text:p text:style-name="List_20_1_Content">   Ajouter un bloc/Panier de CV</text:p>
        </text:list-item>
        <text:list-item>
          <text:p text:style-name="List_20_1_Content_Last">   Cliquer sur la roue crantée pour accéder à la configuration du bloc</text:p>
        </text:list-item>
      </text:list>
      <text:list text:style-name="List_20_1" text:continue-numbering="false">
        <text:list-item>
          <text:p text:style-name="List_20_1_Content_First">   <text:span text:style-name="Strong_20_Emphasis">Titre du bloc :</text:span> Titrage au choix</text:p>
        </text:list-item>
        <text:list-item>
          <text:p text:style-name="List_20_1_Content">   <text:span text:style-name="Strong_20_Emphasis">Choix du générateur de document :</text:span> Nom de l'instance du PDcertificate sur le cours</text:p>
        </text:list-item>
        <text:list-item>
          <text:p text:style-name="List_20_1_Content_Last">   <text:span text:style-name="Strong_20_Emphasis">Champs de données sensibles :</text:span> Nom des champs de formulaire que vous voulez anonymiser, séparés par des virgules.</text:p>
        </text:list-item>
      </text:list>
      <text:p text:style-name="Text_20_body"><draw:frame draw:style-name="media" draw:name="1" text:anchor-type="as-char" draw:z-index="1" svg:width="6.6145833333333cm" style:rel-width="100%" svg:height="5.8548001126126cm" style:rel-height="scale"><draw:image xlink:href="Pictures/1e081d2364a9c9f10f89d47a9eb162f4.png" xlink:type="simple" xlink:show="embed" xlink:actuate="onLoad"/></draw:frame></text:p>
      <text:p text:style-name="Text_20_body"> Exemple : cv_nom,cv_mail,cv_prenom,cv_linkedin,purple_entreprise_mail</text:p>
      <text:list text:style-name="List_20_1" text:continue-numbering="false">
        <text:list-item>
          <text:p text:style-name="LastListParagraph_List_20_1_Content_First"> Une fois vos paramètres enregistrés, le bloc s' affiche vide.</text:p>
        </text:list-item>
      </text:list>
      <text:p text:style-name="Text_20_body"><draw:frame draw:style-name="media" draw:name="2" text:anchor-type="as-char" draw:z-index="2" svg:width="2.6458333333333cm" style:rel-width="100%" svg:height="1.56128003003cm" style:rel-height="scale"><draw:image xlink:href="Pictures/15ad7bbdeb69928404e857d8154bed08.png" xlink:type="simple" xlink:show="embed" xlink:actuate="onLoad"/></draw:frame></text:p>
      <text:list text:style-name="List_20_1" text:continue-numbering="false">
        <text:list-item>
          <text:p text:style-name="LastListParagraph_List_20_1_Content_First"> Au fur et à mesure des dépôts par les usagers, les documents disponibles au téléchargement s'affichent dans le bloc.</text:p>
        </text:list-item>
      </text:list>
      <text:p text:style-name="Text_20_body"><draw:frame draw:style-name="media" draw:name="3" text:anchor-type="as-char" draw:z-index="3" svg:width="6.6145833333333cm" style:rel-width="100%" svg:height="5.3425480769231cm" style:rel-height="scale"><draw:image xlink:href="Pictures/1018e758dc5cb819a60f7758dfb00a45.png" xlink:type="simple" xlink:show="embed" xlink:actuate="onLoad"/></draw:frame></text:p>
      <text:h text:style-name="Heading_20_3" text:outline-level="3"><text:bookmark-start text:name="__RefHeading___telechargement_des_documents_cv_4"/><text:bookmark-start text:name="telechargement_des_documents_cv"/>Téléchargement des documents CV<text:bookmark-end text:name="__RefHeading___telechargement_des_documents_cv_4"/><text:bookmark-end text:name="telechargement_des_documents_cv"/></text:h>
      <text:list text:style-name="List_20_1" text:continue-numbering="false">
        <text:list-item>
          <text:p text:style-name="LastListParagraph_List_20_1_Content_First"> Cliquez sur les devoirs à télécharger sous forme d'un fichier ZIP.</text:p>
        </text:list-item>
      </text:list>
      <text:p text:style-name="Text_20_body"><draw:frame draw:style-name="media" draw:name="4" text:anchor-type="as-char" draw:z-index="4" svg:width="13.229166666667cm" svg:height="0.66467450027012cm"><draw:image xlink:href="Pictures/04fdb6d66750401203cd1b78b5ff71a2.png" xlink:type="simple" xlink:show="embed" xlink:actuate="onLoad"/></draw:frame></text:p>
      <text:list text:style-name="List_20_1" text:continue-numbering="false">
        <text:list-item>
          <text:p text:style-name="List_20_1_Content_First"> L'export se fait suivant deux modes possibles : CV anonymisés ou non. </text:p>
        </text:list-item>
        <text:list-item>
          <text:p text:style-name="List_20_1_Content_Last"> Dans le dossier d'un CV anonyme, un fichier TXT indique de qui il s'agit, pour faciliter un mapping avec les CV non anonymes. Exemple : VTVZT YWUXWUWY : Julien DUPONT</text:p>
        </text:list-item>
      </text:list>
      <text:p text:style-name="Text_20_body"><draw:frame draw:style-name="media" draw:name="5" text:anchor-type="as-char" draw:z-index="5" svg:width="13.229166666667cm" svg:height="0.92617990247301cm"><draw:image xlink:href="Pictures/4b36eb5f39bd4c027ff81ce934d8ff66.png" xlink:type="simple" xlink:show="embed" xlink:actuate="onLoad"/></draw:frame>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2017 Valéry Frémaux (valery@activeprolearn.com) - Conception, codage</text:p>
        </text:list-item>
        <text:list-item>
          <text:p text:style-name="List_20_1_Content_Last"> 2017 Florence Labord (florence@activeprolearn.com) - tests, revue fonctionnelle - Documentation</text:p>
        </text:list-item>
      </text:list>
      <text:p text:style-name="Horizontal_20_Line"/>
      <text:p text:style-name="Text_20_body">
<text:a xlink:type="simple" xlink:href="https://docs.activeprolearn.com/doku.php?id=blocks:datacart" text:style-name="Internet_20_link" text:visited-style-name="Visited_20_Internet_20_Link">Retour à l'index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39:13</meta:creation-date>
    <dc:creator>Generated</dc:creator>
    <dc:date>2026-08-31T14::39:13</dc:date>
    <dc:language>en-US</dc:language>
    <meta:editing-cycles>1</meta:editing-cycles>
    <meta:editing-duration>PT0S</meta:editing-duration>
    <dc:title>blocks:datacart:userguide</dc:title>
  </office:meta>
</office:document-meta>
</file>