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datacart:installguide"/><text:bookmark-start text:name="__RefHeading___bloc_datacart_assistant_de_recuperation_de_donneesguide_d_installation_1"/><text:bookmark-start text:name="bloc_datacart_assistant_de_recuperation_de_donneesguide_d_installation"/>Bloc Datacart/Assistant de récupération de données : Guide d'installation<text:bookmark-end text:name="__RefHeading___bloc_datacart_assistant_de_recuperation_de_donneesguide_d_installation_1"/><text:bookmark-end text:name="bloc_datacart_assistant_de_recuperation_de_donnees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base de ce bloc suit les règles standard d'installation des blocs dans votre plate-forme Moodle :</text:p>
      <text:list text:style-name="List_20_1" text:continue-numbering="false">
        <text:list-item>
          <text:p text:style-name="List_20_1_Content_First"> Décompactez l'archive dans le répertoire 'blocks' de votre isntallation Moodle</text:p>
        </text:list-item>
        <text:list-item>
          <text:p text:style-name="List_20_1_Content_Last"> Naviguez vers les notifications d'administration pour terminer l'installation du bloc.</text:p>
        </text:list-item>
      </text:list>
      <text:p text:style-name="Text_20_body">Afin de permettre l'interaction avec le module “Base de données”, vous devez activer les “customscripts” de Moodle, puis mettre en place les détournements proposés par ce module.</text:p>
      <text:h text:style-name="Heading_20_4" text:outline-level="4"><text:bookmark-start text:name="__RefHeading___activation_des_customscripts_3"/><text:bookmark-start text:name="activation_des_customscripts"/>Activation des customscripts<text:bookmark-end text:name="__RefHeading___activation_des_customscripts_3"/><text:bookmark-end text:name="activation_des_customscripts"/></text:h>
      <text:p text:style-name="Text_20_body">Dans votre fichier <text:span text:style-name="Source_20_Text">config.php</text:span> de votre installation moodle, ajoutez la ligne suivante : </text:p>
      <text:p text:style-name="Preformatted_20_Text"> $CFG-&gt;customscripts = '&lt;chemin_vers_moodle_wwwroot&gt;/customscripts';</text:p>
      <text:h text:style-name="Heading_20_4" text:outline-level="4"><text:bookmark-start text:name="__RefHeading___mise_en_place_des_customscripts_4"/><text:bookmark-start text:name="mise_en_place_des_customscripts"/>Mise en place des customscripts<text:bookmark-end text:name="__RefHeading___mise_en_place_des_customscripts_4"/><text:bookmark-end text:name="mise_en_place_des_customscripts"/></text:h>
      <text:p text:style-name="Text_20_body">Copiez le contenu du répertoire <text:span text:style-name="Source_20_Text">blocks/data_cart/__customscripts</text:span> dans le répertoire <text:span text:style-name="Source_20_Text">/customscripts</text:span> de votre installation. 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2017 Valéry Frémaux (valery@activeprolearn.com) - Conception, codage</text:p>
        </text:list-item>
        <text:list-item>
          <text:p text:style-name="List_20_1_Content_Last"> 2017 Florence Labord (florence@activeprolearn.com) - tests, revue fonctionnelle</text:p>
        </text:list-item>
      </text:list>
      <text:p text:style-name="Text_20_body"><text:a xlink:type="simple" xlink:href="https://docs.activeprolearn.com/doku.php?id=blocks:datacart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45:15</meta:creation-date>
    <dc:creator>Generated</dc:creator>
    <dc:date>2026-08-31T07::45:15</dc:date>
    <dc:language>en-US</dc:language>
    <meta:editing-cycles>1</meta:editing-cycles>
    <meta:editing-duration>PT0S</meta:editing-duration>
    <dc:title>blocks:datacart:installguide</dc:title>
  </office:meta>
</office:document-meta>
</file>