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9e75780df9b43bd3ff486e37d0304b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dashboard:querycatalogue:queryusersauthmethod"/><text:bookmark-start text:name="__RefHeading___catalogue_de_requetes_generiques_1"/><text:bookmark-start text:name="catalogue_de_requetes_generiques"/>Catalogue de requêtes génériques<text:bookmark-end text:name="__RefHeading___catalogue_de_requetes_generiques_1"/><text:bookmark-end text:name="catalogue_de_requetes_generiques"/></text:h>
      <text:h text:style-name="Heading_20_3" text:outline-level="3"><text:bookmark-start text:name="__RefHeading___block_dashboard_element_de_tableau_de_bord_2"/><text:bookmark-start text:name="block_dashboard_element_de_tableau_de_bord"/>Block Dashboard (Elément de tableau de bord)<text:bookmark-end text:name="__RefHeading___block_dashboard_element_de_tableau_de_bord_2"/><text:bookmark-end text:name="block_dashboard_element_de_tableau_de_bord"/></text:h>
      <text:h text:style-name="Heading_20_4" text:outline-level="4"><text:bookmark-start text:name="__RefHeading___utilisateurs_par_methode_d_inscription_3"/><text:bookmark-start text:name="utilisateurs_par_methode_d_inscription"/>Utilisateurs par méthode d'inscription<text:bookmark-end text:name="__RefHeading___utilisateurs_par_methode_d_inscription_3"/><text:bookmark-end text:name="utilisateurs_par_methode_d_inscription"/></text:h>
      <text:p text:style-name="Text_20_body"><draw:frame draw:style-name="mediacenter" draw:name="1" text:anchor-type="paragraph" draw:z-index="1" svg:width="21.166666666667cm" style:rel-width="100%" svg:height="15.030112044818cm" style:rel-height="scale"><draw:image xlink:href="Pictures/9e75780df9b43bd3ff486e37d0304bdc.png" xlink:type="simple" xlink:show="embed" xlink:actuate="onLoad"/></draw:frame></text:p>
      <text:p text:style-name="Text_20_body">SELECT</text:p>
      <text:p text:style-name="Preformatted_20_Text"> u.auth as auth,<text:line-break/> COUNT(*) as users</text:p>
      <text:p text:style-name="Text_20_body">FROM</text:p>
      <text:p text:style-name="Preformatted_20_Text"> {user} u</text:p>
      <text:p text:style-name="Text_20_body">WHERE</text:p>
      <text:p text:style-name="Preformatted_20_Text"> deleted = 0 AND<text:line-break/> suspended = 0 AND<text:line-break/> username != 'guest'<text:line-break/> &lt;%%PARAMS%%&gt;</text:p>
      <text:p text:style-name="Text_20_body">GROUP BY</text:p>
      <text:p text:style-name="Preformatted_20_Text"> u.auth</text:p>
      <text:h text:style-name="Heading_20_4" text:outline-level="4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Tzo4OiJzdGRDbGFzcyI6MTA0OntzOjU6InRpdGxlIjtzOjQwOiJOb21icmUgZCdpbnNjcml0cyBwYXIgdHlwZSBkJ2luc2NyaXB0aW9uIjtzOjEzOiJpbmJsb2NrbGF5b3V0IjtzOjE6IjEiO3M6NjoidGFyZ2V0IjtzOjY6Im1vb2RsZSI7czo4OiJzaG93ZGF0YSI7czoxOiIxIjtzOjk6InNob3dncmFwaCI7czoxOiIxIjtzOjExOiJzaG93bnVtc3VtcyI7czoxOiIwIjtzOjk6InNob3dxdWVyeSI7czoxOiIwIjtzOjE3OiJzaG93ZmlsdGVycXVlcmllcyI7czoxOiIwIjtzOjU6InF1ZXJ5IjtzOjE3ODoiU0VMRUNUDQogICB1LmF1dGggYXMgYXV0aCwNCiAgIENPVU5UKCopIGFzIHVzZXJzDQpGUk9NDQogICB7dXNlcn0gdQ0KV0hFUkUNCiAgIGRlbGV0ZWQgPSAwIEFORA0KICAgc3VzcGVuZGVkID0gMCBBTkQNCiAgIHVzZXJuYW1lICE9ICdndWVzdCcNCiAgIDwlJVBBUkFNUyUlPg0KR1JPVVAgQlkNCiAgIHUuYXV0aCI7czoxNToicXVlcnlyb3RhdGVjb2xzIjtzOjA6IiI7czoxNjoicXVlcnlyb3RhdGVwaXZvdCI7czowOiIiO3M6MTg6InF1ZXJ5cm90YXRlbmV3a2V5cyI7czowOiIiO3M6MTI6InNxbHBhcmFtdmFyMSI7czoxMzoidS50aW1lY3JlYXRlZCI7czoxNDoic3FscGFyYW1sYWJlbDEiO3M6MTQ6IkRhdGUgY3LDqWF0aW9uIjtzOjEzOiJzcWxwYXJhbXR5cGUxIjtzOjk6ImRhdGVyYW5nZSI7czoxNToic3FscGFyYW12YWx1ZXMxIjtzOjA6IiI7czoxMjoic3FscGFyYW12YXIyIjtzOjA6IiI7czoxNDoic3FscGFyYW1sYWJlbDIiO3M6MDoiIjtzOjEzOiJzcWxwYXJhbXR5cGUyIjtzOjY6ImNob2ljZSI7czoxNToic3FscGFyYW12YWx1ZXMyIjtzOjA6IiI7czoxMjoic3FscGFyYW12YXIzIjtzOjA6IiI7czoxNDoic3FscGFyYW1sYWJlbDMiO3M6MDoiIjtzOjEzOiJzcWxwYXJhbXR5cGUzIjtzOjY6ImNob2ljZSI7czoxNToic3FscGFyYW12YWx1ZXMzIjtzOjA6IiI7czoxMjoic3FscGFyYW12YXI0IjtzOjA6IiI7czoxNDoic3FscGFyYW1sYWJlbDQiO3M6MDoiIjtzOjEzOiJzcWxwYXJhbXR5cGU0IjtzOjY6ImNob2ljZSI7czoxNToic3FscGFyYW12YWx1ZXM0IjtzOjA6IiI7czo5OiJ0YWJsZXR5cGUiO3M6NjoibGluZWFyIjtzOjEyOiJvdXRwdXRmaWVsZHMiO3M6MTA6ImF1dGg7dXNlcnMiO3M6MTE6ImZpZWxkbGFiZWxzIjtzOjI5OiJBdXRoZW50aWZpY2F0aW9uO1V0aWxpc2F0ZXVycyI7czoxMzoib3V0cHV0Zm9ybWF0cyI7czo1OiIlczslZCI7czo4OiJwYWdlc2l6ZSI7czowOiIiO3M6MTA6ImNhY2hpbmd0dGwiO3M6MDoiIjtzOjEyOiJjbGVhbmRpc3BsYXkiO3M6MToiMCI7czoyMjoiY2xlYW5kaXNwbGF5dXB0b2NvbHVtbiI7czowOiIiO3M6ODoic29ydGFibGUiO3M6MToiMCI7czoxNToic3BsaXRzdW1zb25zb3J0IjtzOjA6IiI7czoxMjoidmVydGljYWxrZXlzIjtzOjA6IiI7czo4OiJob3JpemtleSI7czowOiIiO3M6MTU6InZlcnRpY2FsZm9ybWF0cyI7czowOiIiO3M6MTE6Imhvcml6Zm9ybWF0IjtzOjA6IiI7czo3OiJzcGxpdG9uIjtzOjA6IiI7czo5OiJob3JpenN1bXMiO3M6MToiMCI7czo4OiJ2ZXJ0c3VtcyI7czoxOiIwIjtzOjE0OiJ2ZXJ0aWNhbGxhYmVscyI7czowOiIiO3M6MTA6Imhvcml6bGFiZWwiO3M6MDoiIjtzOjExOiJwYXJlbnRzZXJpZSI7czowOiIiO3M6MTA6InRyZWVvdXRwdXQiO3M6MDoiIjtzOjE3OiJ0cmVlb3V0cHV0Zm9ybWF0cyI7czowOiIiO3M6NzoiZmlsdGVycyI7czowOiIiO3M6MTI6ImZpbHRlcmxhYmVscyI7czowOiIiO3M6MTQ6ImZpbHRlcmRlZmF1bHRzIjtzOjA6IiI7czoxMzoiZmlsdGVyb3B0aW9ucyI7czowOiIiO3M6NzoibnVtc3VtcyI7czowOiIiO3M6MTM6Im51bXN1bWZvcm1hdHMiO3M6MDoiIjtzOjEyOiJudW1zdW1sYWJlbHMiO3M6MDoiIjtzOjk6ImdyYXBodHlwZSI7czozOiJwaWUiO3M6MTA6InhheGlzZmllbGQiO3M6NDoiYXV0aCI7czoxMDoieGF4aXNsYWJlbCI7czoxNjoiQXV0aGVudGlmaWNhdGlvbiI7czo3OiJ5c2VyaWVzIjtzOjU6InVzZXJzIjtzOjE0OiJ5c2VyaWVzZm9ybWF0cyI7czoyOiIlZCI7czoxMjoic2VyaWVzbGFiZWxzIjtzOjA6IiI7czo0OiJ5bWluIjtzOjA6IiI7czo0OiJ5bWF4IjtzOjA6IiI7czoxMToidGlja3NwYWNpbmciO3M6MDoiIjtzOjEwOiJ5YXhpc3NjYWxlIjtzOjY6ImxpbmVhciI7czoxMDoieWF4aXNsYWJlbCI7czowOiIiO3M6MTA6ImdyYXBod2lkdGgiO3M6MzoiNDUwIjtzOjExOiJncmFwaGhlaWdodCI7czozOiI0NTAiO3M6MTA6InNob3dsZWdlbmQiO3M6MToiMSI7czo3OiJtYXB0eXBlIjtzOjc6IlJPQURNQVAiO3M6NDoiem9vbSI7czoxOiI2IjtzOjEwOiJkYXRhdGl0bGVzIjtzOjA6IiI7czoxMzoiZGF0YWxvY2F0aW9ucyI7czowOiIiO3M6OToiZGF0YXR5cGVzIjtzOjA6IiI7czozOiJsYXQiO3M6MToiMCI7czozOiJsbmciO3M6MToiMCI7czoxMzoic2hvd2xvd2VyYmFuZCI7czoxOiIxIjtzOjEzOiJ1cHBlcmJhbmR1bml0IjtzOjU6Ik1PTlRIIjtzOjEzOiJsb3dlcmJhbmR1bml0IjtzOjQ6IllFQVIiO3M6MTg6InRpbWVsaW5lZXZlbnR0aXRsZSI7czowOiIiO3M6MTg6InRpbWVsaW5lZXZlbnRzdGFydCI7czowOiIiO3M6MTY6InRpbWVsaW5lZXZlbnRlbmQiO3M6MDoiIjtzOjE3OiJ0aW1lbGluZWV2ZW50bGluayI7czowOiIiO3M6MTc6InRpbWVsaW5lZXZlbnRkZXNjIjtzOjA6IiI7czoxNDoidGltZWxpbmVjb2xvcnMiO3M6MDoiIjtzOjE4OiJ0aW1lbGluZWNvbG9yZmllbGQiO3M6MDoiIjtzOjE3OiJ0aW1lbGluZWNvbG9ya2V5cyI7czowOiIiO3M6ODoiY3Jvbm1vZGUiO3M6OToibm9yZWZyZXNoIjtzOjg6ImNyb25ob3VyIjtzOjA6IiI7czo3OiJjcm9ubWluIjtzOjA6IiI7czoxMzoiY3JvbmZyZXF1ZW5jeSI7czo1OiJkYWlseSI7czo4OiJtYWtlZmlsZSI7czoxOiIxIjtzOjEwOiJmaWxlb3V0cHV0IjtzOjA6IiI7czoxNzoiZmlsZW91dHB1dGZvcm1hdHMiO3M6MDoiIjtzOjEwOiJmaWxlZm9ybWF0IjtzOjM6IkNTViI7czoxNToiZmlsZXNxbG91dHRhYmxlIjtzOjA6IiI7czoxMjoiZmlsZWxvY2F0aW9uIjtzOjA6IiI7czoyMToiZmlsZXBhdGhhZG1pbm92ZXJyaWRlIjtzOjA6IiI7czo4OiJzYXZldmlldyI7czoyMzoiRW5yZWdpc3RyZXIgZXQgYWZmaWNoZXIiO3M6OToic3FscGFyYW1zIjtOO3M6OToiaXNydW5uaW5nIjtpOjA7czo4OiJsYXN0Y3JvbiI7aTowO30=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documentation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 <text:a xlink:type="simple" xlink:href="https://docs.activeprolearn.com/doku.php?id=blocks:dashboard:querycatalogue" text:style-name="Internet_20_link" text:visited-style-name="Visited_20_Internet_20_Link">Revenir au catalogue de requêtes génériques</text:a> - <text:a xlink:type="simple" xlink:href="https://docs.activeprolearn.com/doku.php?id=blocks:dashboard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6::50:07</meta:creation-date>
    <dc:creator>Generated</dc:creator>
    <dc:date>2026-08-30T06::50:07</dc:date>
    <dc:language>en-US</dc:language>
    <meta:editing-cycles>1</meta:editing-cycles>
    <meta:editing-duration>PT0S</meta:editing-duration>
    <dc:title>blocks:dashboard:querycatalogue:queryusersauthmethod</dc:title>
  </office:meta>
</office:document-meta>
</file>