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58bda311acfebbdd71b901896508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configuserparams"/><text:bookmark-start text:name="__RefHeading___bloc_tableau_de_bord_1"/><text:bookmark-start text:name="bloc_tableau_de_bord"/>Bloc Tableau de bord<text:bookmark-end text:name="__RefHeading___bloc_tableau_de_bord_1"/><text:bookmark-end text:name="bloc_tableau_de_bord"/></text:h>
      <text:h text:style-name="Heading_20_1" text:outline-level="1"><text:bookmark-start text:name="__RefHeading___parametres_utilisateur_2"/><text:bookmark-start text:name="parametres_utilisateur"/>Paramètres utilisateur<text:bookmark-end text:name="__RefHeading___parametres_utilisateur_2"/><text:bookmark-end text:name="parametres_utilisateur"/></text:h>
      <text:p text:style-name="Text_20_body">Alors que les filtres ne prennent en compte que des données explicitement présentes dans les résultats de la requête, les paramêtres utilisateur permettent de : </text:p>
      <text:list text:style-name="List_20_1" text:continue-numbering="false">
        <text:list-item>
          <text:p text:style-name="List_20_1_Content_First"> Paramétrer par des valeurs arbitraires certaines clauses de sélection</text:p>
        </text:list-item>
        <text:list-item>
          <text:p text:style-name="List_20_1_Content"> Proposer une liste de choix sur des valeurs absolues arbitraires</text:p>
        </text:list-item>
        <text:list-item>
          <text:p text:style-name="List_20_1_Content"> Faire des filtres de type “recherche”</text:p>
        </text:list-item>
        <text:list-item>
          <text:p text:style-name="List_20_1_Content_Last"> Faire des filtres de type “plage de valeur” ou “plage de date”</text:p>
        </text:list-item>
      </text:list>
      <text:p text:style-name="Text_20_body"><draw:frame draw:style-name="mediacenter" draw:name="0" text:anchor-type="paragraph" draw:z-index="0" svg:width="21.854583333333cm" style:rel-width="100%" svg:height="7.9904166666667cm" style:rel-height="scale"><draw:image xlink:href="Pictures/4058bda311acfebbdd71b90189650804.jpg" xlink:type="simple" xlink:show="embed" xlink:actuate="onLoad"/></draw:frame></text:p>
      <text:p text:style-name="Text_20_body">Jusqu'à 5 paramètres peuvent être définis. Ces paramètres vont injecter dans la clause “WHERE” des contraintes supplémentaires variables, selon le choix de l'utilisateur final du tableau de bord.</text:p>
      <text:h text:style-name="Heading_20_3" text:outline-level="3"><text:bookmark-start text:name="__RefHeading___donnees_d_un_parametre_utilisateur_3"/><text:bookmark-start text:name="donnees_d_un_parametre_utilisateur"/>Données d'un paramètre utilisateur<text:bookmark-end text:name="__RefHeading___donnees_d_un_parametre_utilisateur_3"/><text:bookmark-end text:name="donnees_d_un_parametre_utilisateur"/></text:h>
      <text:h text:style-name="Heading_20_4" text:outline-level="4"><text:bookmark-start text:name="__RefHeading___champ_sql_4"/><text:bookmark-start text:name="champ_sql"/>Champ SQL<text:bookmark-end text:name="__RefHeading___champ_sql_4"/><text:bookmark-end text:name="champ_sql"/></text:h>
      <text:p text:style-name="Text_20_body">Désigne le champ de base de données (son nom non aliasé) sur laquelle la contrainte va être construite.</text:p>
      <text:h text:style-name="Heading_20_4" text:outline-level="4"><text:bookmark-start text:name="__RefHeading___libelle_5"/><text:bookmark-start text:name="libelle"/>Libellé<text:bookmark-end text:name="__RefHeading___libelle_5"/><text:bookmark-end text:name="libelle"/></text:h>
      <text:p text:style-name="Text_20_body">Désigne le nom sous lequel le paramètre apparaîtra dans l'interface du tableau de bord, à destination des utilisateurs finaux.</text:p>
      <text:h text:style-name="Heading_20_4" text:outline-level="4"><text:bookmark-start text:name="__RefHeading___type_6"/><text:bookmark-start text:name="type"/>Type<text:bookmark-end text:name="__RefHeading___type_6"/><text:bookmark-end text:name="type"/></text:h>
      <text:p text:style-name="Text_20_body">Le type de la contrainte. Cela peut être : </text:p>
      <text:list text:style-name="List_20_1" text:continue-numbering="false">
        <text:list-item>
          <text:p text:style-name="List_20_1_Content_First"> <text:span text:style-name="Strong_20_Emphasis">Un choix</text:span> : présenté sous forme de bouton radio</text:p>
        </text:list-item>
        <text:list-item>
          <text:p text:style-name="List_20_1_Content"> <text:span text:style-name="Strong_20_Emphasis">Un texte</text:span> : présenté sous forme d'un champ de texte et toujours traité selon une contrainte “LIKE”. Il sera donc possible d'utiliser des schémas de recherche, par exemple “Dur%” pour chercher des noms commençant par 'Dur'.</text:p>
        </text:list-item>
        <text:list-item>
          <text:p text:style-name="List_20_1_Content"> <text:span text:style-name="Strong_20_Emphasis">Une liste</text:span> : présente un choix de valeur possibles, et est similaire à un filtre de requête, excepté que des valeurs arbitraires peuvent être données pour les valeurs de liste.</text:p>
        </text:list-item>
        <text:list-item>
          <text:p text:style-name="List_20_1_Content"> <text:span text:style-name="Strong_20_Emphasis">Une plage de valeurs</text:span> : présente deux champs de texte dans lesquel une valeur min et une valeur max peuvent être entrés. Le fonctionnement du paramètre est exclusivement numérique et inclut les bornes.</text:p>
        </text:list-item>
        <text:list-item>
          <text:p text:style-name="List_20_1_Content"> <text:span text:style-name="Strong_20_Emphasis">Une date</text:span> : présente un sélecteur de date</text:p>
        </text:list-item>
        <text:list-item>
          <text:p text:style-name="List_20_1_Content_Last"> <text:span text:style-name="Strong_20_Emphasis">Une plage de dates</text:span> : combine le principe de plage (min,max) et de date</text:p>
        </text:list-item>
      </text:list>
      <text:h text:style-name="Heading_20_4" text:outline-level="4"><text:bookmark-start text:name="__RefHeading___valeurs_7"/><text:bookmark-start text:name="valeurs"/>Valeurs<text:bookmark-end text:name="__RefHeading___valeurs_7"/><text:bookmark-end text:name="valeurs"/></text:h>
      <text:p text:style-name="Text_20_body">Pour les types 'choix' et 'liste', permet de fournir la liste de valeurs proposées par la liste.</text:p>
      <text:h text:style-name="Heading_20_3" text:outline-level="3"><text:bookmark-start text:name="__RefHeading___implantation_des_parametres_8"/><text:bookmark-start text:name="implantation_des_parametres"/>Implantation des paramètres<text:bookmark-end text:name="__RefHeading___implantation_des_parametres_8"/><text:bookmark-end text:name="implantation_des_parametres"/></text:h>
      <text:p text:style-name="Text_20_body">Pour que le paramétrage d'une requête fonctionne, vous devez insérer le tag &lt;%%PARAMS%%&gt; dans votre texte de requête. Ce tag doit impérativement se trouver dans une clause WHERE (ou à la rigueur dans une clause ON d'une jointure partielle).</text:p>
      <text:p text:style-name="Horizontal_20_Line"/>
      <text:h text:style-name="Heading_20_3" text:outline-level="3"><text:bookmark-start text:name="__RefHeading___credits_9"/><text:bookmark-start text:name="credits"/>Crédits<text:bookmark-end text:name="__RefHeading___credits_9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<text:a xlink:type="simple" xlink:href="https://docs.activeprolearn.com/doku.php?id=blocks:dashboard:userguide" text:style-name="Internet_20_link" text:visited-style-name="Visited_20_Internet_20_Link">Revenir à l'index du guide de configuration</text:a> - <text:a xlink:type="simple" xlink:href="https://docs.activeprolearn.com/doku.php?id=blocks:dashboard" text:style-name="Internet_20_link" text:visited-style-name="Visited_20_Internet_20_Link">Retour à l'index du composant</text:a> - <text:a xlink:type="simple" xlink:href="https://docs.activeprolearn.com/doku.php?id=blocks:dashboard:querycatalogue" text:style-name="Internet_20_link" text:visited-style-name="Visited_20_Internet_20_Link">Aller au catalogue de requêtes génériques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1::27:06</meta:creation-date>
    <dc:creator>Generated</dc:creator>
    <dc:date>2026-09-09T01::27:06</dc:date>
    <dc:language>en-US</dc:language>
    <meta:editing-cycles>1</meta:editing-cycles>
    <meta:editing-duration>PT0S</meta:editing-duration>
    <dc:title>blocks:dashboard:configuserparams</dc:title>
  </office:meta>
</office:document-meta>
</file>