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8606701234bbc7ed496d04e508a4e9d.png"/>
  <manifest:file-entry manifest:media-type="image/svg+xml" manifest:full-path="Pictures/e06de6ef5776043e56e856ebe5c29270.svg"/>
  <manifest:file-entry manifest:media-type="image/png" manifest:full-path="Pictures/9159624f366effaf586cec4c33d4736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blocks:dashboard:configsumsandfilters"/><text:bookmark-start text:name="__RefHeading___bloc_tableau_de_bord_1"/><text:bookmark-start text:name="bloc_tableau_de_bord"/>Bloc Tableau de Bord<text:bookmark-end text:name="__RefHeading___bloc_tableau_de_bord_1"/><text:bookmark-end text:name="bloc_tableau_de_bord"/></text:h>
      <text:h text:style-name="Heading_20_2" text:outline-level="2"><text:bookmark-start text:name="__RefHeading___filtres_et_sommateurs_2"/><text:bookmark-start text:name="filtres_et_sommateurs"/>Filtres et sommateurs<text:bookmark-end text:name="__RefHeading___filtres_et_sommateurs_2"/><text:bookmark-end text:name="filtres_et_sommateurs"/></text:h>
      <text:p text:style-name="Text_20_body">Les filtres et les sommateurs sont des fonctionnalités liées au résultat de la requête. Les données utiles pour l'affichage des tables et des graphes peuvent être filtrées selon certaines colonnes.</text:p>
      <text:h text:style-name="Heading_20_3" text:outline-level="3"><text:bookmark-start text:name="__RefHeading___les_filtres_3"/><text:bookmark-start text:name="les_filtres"/>Les filtres<text:bookmark-end text:name="__RefHeading___les_filtres_3"/><text:bookmark-end text:name="les_filtres"/></text:h>
      <text:p text:style-name="Text_20_body">Les filtres permettent de proposer à l'exploitant du tableau de bord une façon d'extraire un résultat partiel de la requête complète, à partir de colonnes désignées comme dimensions de filtrage.</text:p>
      <text:p text:style-name="Text_20_body">Une valeur particulière d'un filtre est appelé “modalité” du filtre.</text:p>
      <text:p text:style-name="Text_20_body">Comme ils sont basés sur les résultats effectifs de la requête non filtrée, les filtres ne peuvent proposer que des modalités qui existent dans les données.</text:p>
      <text:p text:style-name="Text_20_body">Il est possible de définir plusieurs filtres qui se combineront dans une opération “ET”. (*).</text:p>
      <text:p text:style-name="Text_20_body">Chaque définition de filtre se traduit par l'ajout d'un champ de formulaire de filtrage au dessus de la table de données (ou du graphe).</text:p>
      <text:p text:style-name="Text_20_body"><draw:frame draw:style-name="mediacenter" draw:name="0" text:anchor-type="paragraph" draw:z-index="0" svg:width="29.05125cm" style:rel-width="100%" svg:height="5.9002083333333cm" style:rel-height="scale"><draw:image xlink:href="Pictures/18606701234bbc7ed496d04e508a4e9d.png" xlink:type="simple" xlink:show="embed" xlink:actuate="onLoad"/></draw:frame></text:p>
      <text:h text:style-name="Heading_20_4" text:outline-level="4"><text:bookmark-start text:name="__RefHeading___definitions_des_filtres_4"/><text:bookmark-start text:name="definitions_des_filtres"/>Définitions des filtres<text:bookmark-end text:name="__RefHeading___definitions_des_filtres_4"/><text:bookmark-end text:name="definitions_des_filtres"/></text:h>
      <text:p text:style-name="Text_20_body">Ce champ doit être renseigné avec une liste de définitions de champs de la requête de départ. Ce champ accepte une liste à points-virgules pour définir successivement plusieurs filtres à présenter dans l'interface.</text:p>
      <text:p text:style-name="Text_20_body"><text:span text:style-name="Strong_20_Emphasis">La définition d'un filtre :</text:span></text:p>
      <text:list text:style-name="List_20_1" text:continue-numbering="false">
        <text:list-item>
          <text:p text:style-name="List_20_1_Content_First"> Modifie dynamiquement la requête au moment de la production du bloc.</text:p>
        </text:list-item>
        <text:list-item>
          <text:p text:style-name="List_20_1_Content_Last"> Ajoute automatiquement les listes déroulantes de critères qui permettent à l'utilisateur d'opérer le filtre.</text:p>
        </text:list-item>
      </text:list>
      <text:p text:style-name="Text_20_body"><draw:frame draw:style-name="media" draw:name="1" text:anchor-type="as-char" draw:z-index="1" svg:width="" svg:rel-width="100%" svg:height="0cm"><draw:image xlink:href="Pictures/e06de6ef5776043e56e856ebe5c29270.svg" xlink:type="simple" xlink:show="embed" xlink:actuate="onLoad"/></draw:frame> Attention, la définition doit être complète, avec la mention de l'alias de colonne. Ainsi pour une requête :</text:p>
      <text:p text:style-name="Preformatted_20_Text"> SELECT<text:line-break/><text:s text:c="4"/>username as un,<text:line-break/><text:s text:c="4"/>firstname as fn,<text:line-break/><text:s text:c="4"/>lastname as ln,<text:line-break/><text:s text:c="4"/>country as cn<text:line-break/>FROM<text:line-break/><text:s text:c="4"/>{user}</text:p>
      <text:p text:style-name="Text_20_body">Alors les expressions de filtre admissible sont : </text:p>
      <text:p text:style-name="Preformatted_20_Text"><text:s text:c="2"/>username as un</text:p>
      <text:p text:style-name="Text_20_body">ou</text:p>
      <text:p text:style-name="Preformatted_20_Text"><text:s text:c="2"/>country as cn</text:p>
      <text:p text:style-name="Text_20_body">Plusieurs filtres peuvent être définis en séparant leur définition par des point-virgules.</text:p>
      <text:h text:style-name="Heading_20_4" text:outline-level="4"><text:bookmark-start text:name="__RefHeading___defaut_pour_les_filtres_5"/><text:bookmark-start text:name="defaut_pour_les_filtres"/>Défaut pour les filtres<text:bookmark-end text:name="__RefHeading___defaut_pour_les_filtres_5"/><text:bookmark-end text:name="defaut_pour_les_filtres"/></text:h>
      <text:p text:style-name="Text_20_body">Dans certaines modalités de fonctionnement, il est nécessaire d'indiquer une valeur par défaut pour le filtre. Cette valeur peut être l'une des valeurs normalement attendue, ou l'un des métamarqueurs suivants : </text:p>
      <text:list text:style-name="List_20_1" text:continue-numbering="false">
        <text:list-item>
          <text:p text:style-name="List_20_1_Content_First"> FIRST : Prendra comme défaut la première valeur disponible des modalités du filtre</text:p>
        </text:list-item>
        <text:list-item>
          <text:p text:style-name="List_20_1_Content_Last"> LAST : Prendra comme défaut la dernière valeur disponible des modalités du filtre</text:p>
        </text:list-item>
      </text:list>
      <text:h text:style-name="Heading_20_4" text:outline-level="4"><text:bookmark-start text:name="__RefHeading___options_pour_les_filtres_6"/><text:bookmark-start text:name="options_pour_les_filtres"/>Options pour les filtres<text:bookmark-end text:name="__RefHeading___options_pour_les_filtres_6"/><text:bookmark-end text:name="options_pour_les_filtres"/></text:h>
      <text:p text:style-name="Text_20_body">Certaines options peuvent influer fortement sur la présentation et le fonctionnement du filtre.</text:p>
      <text:h text:style-name="Heading_20_5" text:outline-level="5"><text:bookmark-start text:name="__RefHeading___selection_unique_s_7"/><text:bookmark-start text:name="selection_unique_s"/>Sélection unique (s)<text:bookmark-end text:name="__RefHeading___selection_unique_s_7"/><text:bookmark-end text:name="selection_unique_s"/></text:h>
      <text:p text:style-name="Text_20_body">Si cette option est activée, le filtre ne peut pas fonctionner sur l'ensemble des résultats. Une modalité s'appliquera obligatoirement au filtre. Si cette modalité ne peut être déterminée, alors c'est la modalité FIRST qui sera appliquée.</text:p>
      <text:p text:style-name="Text_20_body">Ce réglage est nécessaire lorsque le résultat est potentiellement de très grande taille et conduirait à une
requête et un affichage très coûteux.</text:p>
      <text:h text:style-name="Heading_20_5" text:outline-level="5"><text:bookmark-start text:name="__RefHeading___selection_multiple_m_8"/><text:bookmark-start text:name="selection_multiple_m"/>Sélection multiple (m)<text:bookmark-end text:name="__RefHeading___selection_multiple_m_8"/><text:bookmark-end text:name="selection_multiple_m"/></text:h>
      <text:p text:style-name="Text_20_body">Si cette option est utilisée, alors il sera possible d'activer plusieurs modalités du filtre simultanément (liste à sélection multiple). Cette option est incompatible avec la précédente.</text:p>
      <text:h text:style-name="Heading_20_5" text:outline-level="5"><text:bookmark-start text:name="__RefHeading___filtre_global_g_9"/><text:bookmark-start text:name="filtre_global_g"/>Filtre global (g)<text:bookmark-end text:name="__RefHeading___filtre_global_g_9"/><text:bookmark-end text:name="filtre_global_g"/></text:h>
      <text:p text:style-name="Text_20_body">si cette options est activée, alors le filtre est marqué comme global. si plusieurs éléments de tableau de bord sont présents dans la même page d'affichage, alors tous les filtres globaux calés sur la même définition de champ seront synchronisés sur la même modalité.</text:p>
      <text:h text:style-name="Heading_20_5" text:outline-level="5"><text:bookmark-start text:name="__RefHeading___desactivation_du_post-formatage_x_10"/><text:bookmark-start text:name="desactivation_du_post-formatage_x"/>Désactivation du post-formatage (x)<text:bookmark-end text:name="__RefHeading___desactivation_du_post-formatage_x_10"/><text:bookmark-end text:name="desactivation_du_post-formatage_x"/></text:h>
      <text:p text:style-name="Text_20_body">Certaines écritures de requête (**) peuvent poser un problème pour le travail du post-formateur des requêtes de filtrage. si c'est le cas, utiliser cette option peut aider à résoudre le problème.  </text:p>
      <text:h text:style-name="Heading_20_3" text:outline-level="3"><text:bookmark-start text:name="__RefHeading___les_sommateurs_11"/><text:bookmark-start text:name="les_sommateurs"/>Les sommateurs<text:bookmark-end text:name="__RefHeading___les_sommateurs_11"/><text:bookmark-end text:name="les_sommateurs"/></text:h>
      <text:p text:style-name="Text_20_body">Les sommateurs permettent d'exprimer directement sur l'affichage du tableau de bord des agrégations de valeurs (sommes) issues des données du résultat.</text:p>
      <text:p text:style-name="Text_20_body"><draw:frame draw:style-name="mediacenter" draw:name="2" text:anchor-type="paragraph" draw:z-index="2" svg:width="29.21cm" style:rel-width="100%" svg:height="6.9320833333333cm" style:rel-height="scale"><draw:image xlink:href="Pictures/9159624f366effaf586cec4c33d47366.png" xlink:type="simple" xlink:show="embed" xlink:actuate="onLoad"/></draw:frame></text:p>
      <text:h text:style-name="Heading_20_4" text:outline-level="4"><text:bookmark-start text:name="__RefHeading___champs_sommateurs_12"/><text:bookmark-start text:name="champs_sommateurs"/>Champs sommateurs<text:bookmark-end text:name="__RefHeading___champs_sommateurs_12"/><text:bookmark-end text:name="champs_sommateurs"/></text:h>
      <text:p text:style-name="Text_20_body">Définit les colonnes de sortie de rquête pour lesquelles les sommes de valeur seront données.</text:p>
      <text:h text:style-name="Heading_20_4" text:outline-level="4"><text:bookmark-start text:name="__RefHeading___format_des_sommes_13"/><text:bookmark-start text:name="format_des_sommes"/>Format des sommes<text:bookmark-end text:name="__RefHeading___format_des_sommes_13"/><text:bookmark-end text:name="format_des_sommes"/></text:h>
      <text:p text:style-name="Text_20_body">Ces champs permettent de reformater les données en sorties, selon des masques compatibles avec la fonction “sprintf”.</text:p>
      <text:p text:style-name="Text_20_body">
<text:a xlink:type="simple" xlink:href="http://php.net/manual/fr/function.sprintf.php" text:style-name="Internet_20_link" text:visited-style-name="Visited_20_Internet_20_Link">En savoir plus sur les chaînes formatées</text:a>
</text:p>
      <text:h text:style-name="Heading_20_4" text:outline-level="4"><text:bookmark-start text:name="__RefHeading___titre_des_sommes_14"/><text:bookmark-start text:name="titre_des_sommes"/>Titre des sommes<text:bookmark-end text:name="__RefHeading___titre_des_sommes_14"/><text:bookmark-end text:name="titre_des_sommes"/></text:h>
      <text:p text:style-name="Text_20_body">Ce champ permet de renommer les libellés affichés pour introduire les valeurs des sommateurs.</text:p>
      <text:h text:style-name="Heading_20_3" text:outline-level="3"><text:bookmark-start text:name="__RefHeading___notes_15"/><text:bookmark-start text:name="notes"/>Notes<text:bookmark-end text:name="__RefHeading___notes_15"/><text:bookmark-end text:name="notes"/></text:h>
      <text:p text:style-name="Text_20_body">Une entrée de roadmap de développement pour proposer la combinaison “OU” est envisageable.
Il s'agit notamment des requêtes contenant des agrégats de type COUNT(*) ou similaires.</text:p>
      <text:p text:style-name="Horizontal_20_Line"/>
      <text:h text:style-name="Heading_20_3" text:outline-level="3"><text:bookmark-start text:name="__RefHeading___credits_16"/><text:bookmark-start text:name="credits"/>Crédits<text:bookmark-end text:name="__RefHeading___credits_16"/><text:bookmark-end text:name="credits"/></text:h>
      <text:list text:style-name="List_20_1" text:continue-numbering="false">
        <text:list-item>
          <text:p text:style-name="List_20_1_Content_First"> Valéry Frémaux (valery@activeprolearn.com)- Développements et documentation</text:p>
        </text:list-item>
        <text:list-item>
          <text:p text:style-name="List_20_1_Content_Last"> Florence Labord (florence@activeprolearn.com) - documentation</text:p>
        </text:list-item>
      </text:list>
      <text:p text:style-name="Text_20_body"><text:a xlink:type="simple" xlink:href="https://docs.activeprolearn.com/doku.php?id=blocks:dashboard:userguide" text:style-name="Internet_20_link" text:visited-style-name="Visited_20_Internet_20_Link">Revenir à l'index du guide de configuration</text:a> - <text:a xlink:type="simple" xlink:href="https://docs.activeprolearn.com/doku.php?id=blocks:dashboard" text:style-name="Internet_20_link" text:visited-style-name="Visited_20_Internet_20_Link">Retour à l'index du composant</text:a> - <text:a xlink:type="simple" xlink:href="https://docs.activeprolearn.com/doku.php?id=blocks:dashboard:querycatalogue" text:style-name="Internet_20_link" text:visited-style-name="Visited_20_Internet_20_Link">Aller au catalogue de requêtes génériques</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1::21:34</meta:creation-date>
    <dc:creator>Generated</dc:creator>
    <dc:date>2026-08-31T11::21:34</dc:date>
    <dc:language>en-US</dc:language>
    <meta:editing-cycles>1</meta:editing-cycles>
    <meta:editing-duration>PT0S</meta:editing-duration>
    <dc:title>blocks:dashboard:configsumsandfilters</dc:title>
  </office:meta>
</office:document-meta>
</file>