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4f4f80620f136b0a71a2738da2e5a5.png"/>
  <manifest:file-entry manifest:media-type="image/svg+xml" manifest:full-path="Pictures/e06de6ef5776043e56e856ebe5c29270.svg"/>
  <manifest:file-entry manifest:media-type="image/png" manifest:full-path="Pictures/1ddcbae3342ffd473aa53c552ef13d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locks:dashboard:configplotting"/><text:bookmark-start text:name="__RefHeading___bloc_tableau_de_bord_1"/><text:bookmark-start text:name="bloc_tableau_de_bord"/>Bloc Tableau de bord<text:bookmark-end text:name="__RefHeading___bloc_tableau_de_bord_1"/><text:bookmark-end text:name="bloc_tableau_de_bord"/></text:h>
      <text:h text:style-name="Heading_20_2" text:outline-level="2"><text:bookmark-start text:name="__RefHeading___configurer_l_affichage_en_graphe_2"/><text:bookmark-start text:name="configurer_l_affichage_en_graphe"/>Configurer l'affichage en graphe<text:bookmark-end text:name="__RefHeading___configurer_l_affichage_en_graphe_2"/><text:bookmark-end text:name="configurer_l_affichage_en_graphe"/></text:h>
      <text:h text:style-name="Heading_20_4" text:outline-level="4"><text:bookmark-start text:name="__RefHeading___type_de_graphe_3"/><text:bookmark-start text:name="type_de_graphe"/>Type de graphe<text:bookmark-end text:name="__RefHeading___type_de_graphe_3"/><text:bookmark-end text:name="type_de_graphe"/></text:h>
      <text:list text:style-name="List_20_1" text:continue-numbering="false">
        <text:list-item>
          <text:p text:style-name="LastListParagraph_List_20_1_Content_First"> <text:span text:style-name="Strong_20_Emphasis">Choisir le type de graphe :</text:span> Lignes, Barres, donut, camenbert, courbe temporelle, donnée temporelle, Google Map</text:p>
        </text:list-item>
      </text:list>
      <text:p text:style-name="Text_20_body"><draw:frame draw:style-name="mediacenter" draw:name="0" text:anchor-type="paragraph" draw:z-index="0" svg:width="17.78cm" style:rel-width="100%" svg:height="11.959166666667cm" style:rel-height="scale"><draw:image xlink:href="Pictures/af4f4f80620f136b0a71a2738da2e5a5.png" xlink:type="simple" xlink:show="embed" xlink:actuate="onLoad"/></draw:frame></text:p>
      <text:p text:style-name="Text_20_body"><draw:frame draw:style-name="media" draw:name="1" text:anchor-type="as-char" draw:z-index="1" svg:width="" svg:rel-width="100%" svg:height="0cm"><draw:image xlink:href="Pictures/e06de6ef5776043e56e856ebe5c29270.svg" xlink:type="simple" xlink:show="embed" xlink:actuate="onLoad"/></draw:frame> Certains graphes peuvent faire apparaître des panneaux de paramètres supplémentaires.</text:p>
      <text:list text:style-name="List_20_1" text:continue-numbering="false">
        <text:list-item>
          <text:p text:style-name="List_20_1_Content_First"> <text:span text:style-name="Strong_20_Emphasis">Champ des abscisses (axe X) :</text:span> Définir le champs des abscisses - <text:span text:style-name="Emphasis">Exemple : month</text:span></text:p>
        </text:list-item>
        <text:list-item>
          <text:p text:style-name="List_20_1_Content"> <text:span text:style-name="Strong_20_Emphasis">Nom d'axe X :</text:span> Nom de l'axe - <text:span text:style-name="Emphasis">Exemple : Mois</text:span></text:p>
        </text:list-item>
        <text:list-item>
          <text:p text:style-name="List_20_1_Content"> <text:span text:style-name="Strong_20_Emphasis">Séries de données : </text:span>  <text:span text:style-name="Emphasis">Exemple : cnx</text:span> Suivant le type de graphe il est possible de définir une ou plusieurs séries à afficher. Les séries de données doivent êtres de noms de colonnes de sortie (ou leurs alias) et doivent être séparées par des “;” Les noms des séries peuvent être définies dans la zone Titre des séries sous forme d'une liste de mentions séparées par des “;”. Voir plus bas dans cette page à <text:span text:style-name="Strong_20_Emphasis">Titre des séries</text:span>.</text:p>
        </text:list-item>
        <text:list-item>
          <text:p text:style-name="List_20_1_Content_Last"> <text:span text:style-name="Strong_20_Emphasis">Fonctions spéciales sur les séries de sorties </text:span> Si une série de données est exprimée sous forme S (nom_colonne), alors les valeurs sont cumulées dans l'ordre d'affichage de la sortie. </text:p>
        </text:list-item>
      </text:list>
      <text:list text:style-name="List_20_1" text:continue-numbering="false">
        <text:list-item>
          <text:p text:style-name="LastListParagraph_List_20_1_Content_First"> <text:span text:style-name="Strong_20_Emphasis">Format des données de série: </text:span> <text:span text:style-name="Emphasis">Exemple : %d</text:span> - Voir <text:a xlink:type="simple" xlink:href="https://docs.activeprolearn.com/doku.php?id=blocks:dashboard:configoutputfields" text:style-name="Internet_20_link" text:visited-style-name="Visited_20_Internet_20_Link">Format des données de sortie</text:a></text:p>
        </text:list-item>
      </text:list>
      <text:list text:style-name="List_20_1" text:continue-numbering="false">
        <text:list-item>
          <text:p text:style-name="LastListParagraph_List_20_1_Content_First"> <text:span text:style-name="Strong_20_Emphasis">Titre des séries : </text:span>* Lorsque vous affichez plusieurs séries de données dans un graphe (ou affichez un camembert ou un donut). Les séries prennent par défaut le nom des valeurs de l'axe des abscisses (X). vous pouvez utiliser ce champ pour fournir des libellés alternatifs pour les valeurs de l'axe X. La liste doit faire figurer les labels dans l'ordre d'arrivée des valeurs d'abscisses.</text:p>
        </text:list-item>
      </text:list>
      <text:list text:style-name="List_20_1" text:continue-numbering="false">
        <text:list-item>
          <text:p text:style-name="LastListParagraph_List_20_1_Content_First"> <text:span text:style-name="Strong_20_Emphasis">Min Axe Y et Max Axe y :</text:span> Normalement, la production du graphe automatise le calibrage de l'axe des Y en fonction des données à afficher. Vous pouvez cependant imposer le calibrage des axes en définissant l'un des paramètres min ou max. Le grapheur peut néanmoins parfois prendre certaines décisions au delà de vos indications.</text:p>
        </text:list-item>
      </text:list>
      <text:p text:style-name="Text_20_body"><text:span text:style-name="Emphasis">Exemple :</text:span> Min Axe Y :50</text:p>
      <text:list text:style-name="List_20_1" text:continue-numbering="false">
        <text:list-item>
          <text:p text:style-name="LastListParagraph_List_20_1_Content_First"> <text:span text:style-name="Strong_20_Emphasis">Type d'échelle Y :</text:span> Choisir entre Linéaire ou Logarithmique</text:p>
        </text:list-item>
      </text:list>
      <text:p text:style-name="Text_20_body"><text:span text:style-name="Strong_20_Emphasis">Titre des séries :</text:span> Indiquez le(s) titre(s) de votre choix pour la (les) série(s) dans la zone de texte, séparés par des ;</text:p>
      <text:list text:style-name="List_20_1" text:continue-numbering="false">
        <text:list-item>
          <text:p text:style-name="List_20_1_Content_First"> <text:span text:style-name="Strong_20_Emphasis">Nom d'axe Y :</text:span> Indiquez le nom  de votre choix pour l'axe des ordonnées dans la zone de texte</text:p>
        </text:list-item>
        <text:list-item>
          <text:p text:style-name="List_20_1_Content"> <text:span text:style-name="Strong_20_Emphasis">Angle des étiquettes X :</text:span> Choisissez l'angle d'orientation des textes de l'axe des abcisses</text:p>
        </text:list-item>
        <text:list-item>
          <text:p text:style-name="List_20_1_Content_Last"> <text:span text:style-name="Strong_20_Emphasis">Largeur du graphe et Hauteur du graphe : </text:span> Indiquez la valeur en pixels pour la largeur et la hauteur du graphe</text:p>
        </text:list-item>
      </text:list>
      <text:p text:style-name="Text_20_body"><text:span text:style-name="Emphasis">Exemple :</text:span> 850 pour la largeur et 450 pour la hauteur</text:p>
      <text:list text:style-name="List_20_1" text:continue-numbering="false">
        <text:list-item>
          <text:p text:style-name="LastListParagraph_List_20_1_Content_First"> <text:span text:style-name="Strong_20_Emphasis">Montrer la légende : </text:span> Choisir entre Oui ou Non (valeur par défaut)</text:p>
        </text:list-item>
      </text:list>
      <text:p text:style-name="Text_20_body"><draw:frame draw:style-name="mediacenter" draw:name="2" text:anchor-type="paragraph" draw:z-index="2" svg:width="25.55875cm" style:rel-width="100%" svg:height="20.267083333333cm" style:rel-height="scale"><draw:image xlink:href="Pictures/1ddcbae3342ffd473aa53c552ef13d4a.png" xlink:type="simple" xlink:show="embed" xlink:actuate="onLoad"/></draw:frame></text:p>
      <text:p text:style-name="Horizontal_20_Line"/>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ist_20_1_Content_First"> Valéry Frémaux (valery@activeprolearn.com)- Développements et documentation</text:p>
        </text:list-item>
        <text:list-item>
          <text:p text:style-name="List_20_1_Content_Last"> Florence Labord (florence@activeprolearn.com) - documentation</text:p>
        </text:list-item>
      </text:list>
      <text:p text:style-name="Text_20_body"><text:a xlink:type="simple" xlink:href="https://docs.activeprolearn.com/doku.php?id=blocks:dashboard:userguide" text:style-name="Internet_20_link" text:visited-style-name="Visited_20_Internet_20_Link">Revenir à l'index du guide de configuration</text:a> - <text:a xlink:type="simple" xlink:href="https://docs.activeprolearn.com/doku.php?id=blocks:dashboard" text:style-name="Internet_20_link" text:visited-style-name="Visited_20_Internet_20_Link">Retour à l'index du composant</text:a> - <text:a xlink:type="simple" xlink:href="https://docs.activeprolearn.com/doku.php?id=blocks:dashboard:querycatalogue" text:style-name="Internet_20_link" text:visited-style-name="Visited_20_Internet_20_Link">Aller au catalogue de requêtes générique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42:49</meta:creation-date>
    <dc:creator>Generated</dc:creator>
    <dc:date>2026-08-28T21::42:49</dc:date>
    <dc:language>en-US</dc:language>
    <meta:editing-cycles>1</meta:editing-cycles>
    <meta:editing-duration>PT0S</meta:editing-duration>
    <dc:title>blocks:dashboard:configplotting</dc:title>
  </office:meta>
</office:document-meta>
</file>