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873e6bb04eb439a1e59293c44090ca43.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blocks:dashboard:configoutputtabular"/><text:bookmark-start text:name="__RefHeading___bloc_tableau_de_bord_1"/><text:bookmark-start text:name="bloc_tableau_de_bord"/>Bloc Tableau de bord<text:bookmark-end text:name="__RefHeading___bloc_tableau_de_bord_1"/><text:bookmark-end text:name="bloc_tableau_de_bord"/></text:h>
      <text:h text:style-name="Heading_20_2" text:outline-level="2"><text:bookmark-start text:name="__RefHeading___parametres_supplementaires_affichage_en_table_croise_2"/><text:bookmark-start text:name="parametres_supplementaires_affichage_en_table_croise"/>Paramètres supplémentaires affichage en table croisé<text:bookmark-end text:name="__RefHeading___parametres_supplementaires_affichage_en_table_croise_2"/><text:bookmark-end text:name="parametres_supplementaires_affichage_en_table_croise"/></text:h>
      <text:h text:style-name="Heading_20_4" text:outline-level="4"><text:bookmark-start text:name="__RefHeading___cles_verticales_et_horizontales_3"/><text:bookmark-start text:name="cles_verticales_et_horizontales"/>Clés verticales et horizontales<text:bookmark-end text:name="__RefHeading___cles_verticales_et_horizontales_3"/><text:bookmark-end text:name="cles_verticales_et_horizontales"/></text:h>
      <text:p text:style-name="Text_20_body">L'affichage en table croisée affiche les données de sortie dans un tableau bidimensionnel, en exploitant un champ de sortie défini pour produire les colonnes (horizontales) et un jeu de champ pour produire des clefs de ligne de la matrice.</text:p>
      <text:p text:style-name="Text_20_body">La valeur de cellule est donnée par la définition des colonnes de sortie générales de table (ou un n-uplet) s'il s'agit d'une liste).</text:p>
      <text:h text:style-name="Heading_20_4" text:outline-level="4"><text:bookmark-start text:name="__RefHeading___formatage_des_cles_4"/><text:bookmark-start text:name="formatage_des_cles"/>Formatage des clés<text:bookmark-end text:name="__RefHeading___formatage_des_cles_4"/><text:bookmark-end text:name="formatage_des_cles"/></text:h>
      <text:list text:style-name="List_20_1" text:continue-numbering="false">
        <text:list-item>
          <text:p text:style-name="LastListParagraph_List_20_1_Content_First"> Ces champs permettent de reformater les données en sorties, selon des masques compatibles avec la fonction “sprintf”.</text:p>
        </text:list-item>
      </text:list>
      <text:p text:style-name="Text_20_body">
<text:a xlink:type="simple" xlink:href="http://php.net/manual/fr/function.sprintf.php" text:style-name="Internet_20_link" text:visited-style-name="Visited_20_Internet_20_Link">En savoir plus sur les chaînes formatées</text:a>
</text:p>
      <text:p text:style-name="Text_20_body"><text:a xlink:type="simple" xlink:href="https://docs.activeprolearn.com/doku.php?id=blocks:dashboard:configoutputfields" text:style-name="Internet_20_link" text:visited-style-name="Visited_20_Internet_20_Link">Documentation sur la configuration des données de sortie</text:a></text:p>
      <text:list text:style-name="List_20_1" text:continue-numbering="false">
        <text:list-item>
          <text:p text:style-name="LastListParagraph_List_20_1_Content_First"> Pour une liste de champs de référence, la liste de format doit présenter un nombre identique de formule de formatage séparées par des points-virgules. La formule vide vaut pour “aucun formatage”.</text:p>
        </text:list-item>
      </text:list>
      <text:p text:style-name="Text_20_body"><text:span text:style-name="Emphasis">Exemple :</text:span> Pour une requête définissant un taux de fréquentation, on peut vouloir formater la division (flottant) en nombre à un chiffre après la virgule.</text:p>
      <text:list text:style-name="List_20_1" text:continue-numbering="false">
        <text:list-item>
          <text:p text:style-name="LastListParagraph_List_20_1_Content_First"> Les champs “sortie de données” et “format des sorties”, par exemple, seraient exprimés ainsi :</text:p>
        </text:list-item>
      </text:list>
      <text:p text:style-name="Preformatted_20_Text">mois;ratio<text:line-break/>;%.1f</text:p>
      <text:h text:style-name="Heading_20_4" text:outline-level="4"><text:bookmark-start text:name="__RefHeading___dissocier_la_table_sur_la_serie_5"/><text:bookmark-start text:name="dissocier_la_table_sur_la_serie"/>Dissocier la table sur la série<text:bookmark-end text:name="__RefHeading___dissocier_la_table_sur_la_serie_5"/><text:bookmark-end text:name="dissocier_la_table_sur_la_serie"/></text:h>
      <text:list text:style-name="List_20_1" text:continue-numbering="false">
        <text:list-item>
          <text:p text:style-name="LastListParagraph_List_20_1_Content_First"> Si défini, les valeurs différentes de cette série de données sépareront les résultats en tables différentes. A noter que pour que la dissociation s'opère et que les sous-totaux apparaissent, il est impératif que la table soit triée sur la colonne de dissociation.</text:p>
        </text:list-item>
      </text:list>
      <text:h text:style-name="Heading_20_4" text:outline-level="4"><text:bookmark-start text:name="__RefHeading___activer_les_totaux_6"/><text:bookmark-start text:name="activer_les_totaux"/>Activer les totaux<text:bookmark-end text:name="__RefHeading___activer_les_totaux_6"/><text:bookmark-end text:name="activer_les_totaux"/></text:h>
      <text:list text:style-name="List_20_1" text:continue-numbering="false">
        <text:list-item>
          <text:p text:style-name="List_20_1_Content_First"> <text:span text:style-name="Strong_20_Emphasis">Horizontaux :</text:span> Lorsqu'ils sont activés, chaque rangée (resp. colonne) aura une colonne (resp. rangée) supplémentaire donnant la somme numérique de la ligne (resp. colonne). Notez que si les cellules affichent un multiplet, seul le premier champ est sommé.</text:p>
        </text:list-item>
        <text:list-item>
          <text:p text:style-name="List_20_1_Content_Last"> <text:span text:style-name="Strong_20_Emphasis">Verticaux :</text:span> Lorsqu'ils sont activés, chaque rangée (resp. colonne) aura une colonne (resp. rangée) supplémentaire donnant la somme numérique de la ligne (resp. colonne). Notez que si les cellules affichent un multiplet, seul le premier champ est sommé.</text:p>
        </text:list-item>
      </text:list>
      <text:h text:style-name="Heading_20_4" text:outline-level="4"><text:bookmark-start text:name="__RefHeading___labels_7"/><text:bookmark-start text:name="labels"/>Labels<text:bookmark-end text:name="__RefHeading___labels_7"/><text:bookmark-end text:name="labels"/></text:h>
      <text:list text:style-name="List_20_1" text:continue-numbering="false">
        <text:list-item>
          <text:p text:style-name="List_20_1_Content_First"> Label des séries verticales : Titrage de votre choix séparés par des ;</text:p>
        </text:list-item>
        <text:list-item>
          <text:p text:style-name="List_20_1_Content_Last"> Label de la série horizontale : Titrage de votre choix</text:p>
        </text:list-item>
      </text:list>
      <text:p text:style-name="Text_20_body"><draw:frame draw:style-name="mediacenter" draw:name="0" text:anchor-type="paragraph" draw:z-index="0" svg:width="30.1625cm" style:rel-width="100%" svg:height="15.927916666667cm" style:rel-height="scale"><draw:image xlink:href="Pictures/873e6bb04eb439a1e59293c44090ca43.png" xlink:type="simple" xlink:show="embed" xlink:actuate="onLoad"/></draw:frame></text:p>
      <text:p text:style-name="Horizontal_20_Line"/>
      <text:h text:style-name="Heading_20_3" text:outline-level="3"><text:bookmark-start text:name="__RefHeading___credits_8"/><text:bookmark-start text:name="credits"/>Crédits<text:bookmark-end text:name="__RefHeading___credits_8"/><text:bookmark-end text:name="credits"/></text:h>
      <text:list text:style-name="List_20_1" text:continue-numbering="false">
        <text:list-item>
          <text:p text:style-name="List_20_1_Content_First"> Valéry Frémaux (valery@activeprolearn.com)- Développements et documentation</text:p>
        </text:list-item>
        <text:list-item>
          <text:p text:style-name="List_20_1_Content_Last"> Florence Labord (florence@activeprolearn.com) - documentation</text:p>
        </text:list-item>
      </text:list>
      <text:p text:style-name="Text_20_body"><text:a xlink:type="simple" xlink:href="https://docs.activeprolearn.com/doku.php?id=blocks:dashboard:userguide" text:style-name="Internet_20_link" text:visited-style-name="Visited_20_Internet_20_Link">Revenir à l'index du guide de configuration</text:a> - <text:a xlink:type="simple" xlink:href="https://docs.activeprolearn.com/doku.php?id=blocks:dashboard" text:style-name="Internet_20_link" text:visited-style-name="Visited_20_Internet_20_Link">Retour à l'index du composant</text:a> - <text:a xlink:type="simple" xlink:href="https://docs.activeprolearn.com/doku.php?id=blocks:dashboard:querycatalogue" text:style-name="Internet_20_link" text:visited-style-name="Visited_20_Internet_20_Link">Aller au catalogue de requêtes génériques</text:a> - <text:a xlink:type="simple" xlink:href="https://docs.activeprolearn.com/doku.php?id=plugins" text:style-name="Internet_20_link" text:visited-style-name="Visited_20_Internet_20_Link">Revenir à l'index des plugins</text:a> - <text:a xlink:type="simple" xlink:href="https://docs.activeprolearn.com/doku.php?id=start" text:style-name="Internet_20_link" text:visited-style-name="Visited_20_Internet_20_Link">Revenir au catalogu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8T23::01:05</meta:creation-date>
    <dc:creator>Generated</dc:creator>
    <dc:date>2026-08-28T23::01:05</dc:date>
    <dc:language>en-US</dc:language>
    <meta:editing-cycles>1</meta:editing-cycles>
    <meta:editing-duration>PT0S</meta:editing-duration>
    <dc:title>blocks:dashboard:configoutputtabular</dc:title>
  </office:meta>
</office:document-meta>
</file>