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d5078c732057e2426c21977f87a411.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dashboard:configoutputfields"/><text:bookmark-start text:name="__RefHeading___bloc_tableau_de_bord_1"/><text:bookmark-start text:name="bloc_tableau_de_bord"/>Bloc Tableau de bord<text:bookmark-end text:name="__RefHeading___bloc_tableau_de_bord_1"/><text:bookmark-end text:name="bloc_tableau_de_bord"/></text:h>
      <text:h text:style-name="Heading_20_1" text:outline-level="1"><text:bookmark-start text:name="__RefHeading___configurer_les_donnees_de_sortie_2"/><text:bookmark-start text:name="configurer_les_donnees_de_sortie"/>Configurer les données de sortie<text:bookmark-end text:name="__RefHeading___configurer_les_donnees_de_sortie_2"/><text:bookmark-end text:name="configurer_les_donnees_de_sortie"/></text:h>
      <text:h text:style-name="Heading_20_3" text:outline-level="3"><text:bookmark-start text:name="__RefHeading___type_de_table_3"/><text:bookmark-start text:name="type_de_table"/>Type de table<text:bookmark-end text:name="__RefHeading___type_de_table_3"/><text:bookmark-end text:name="type_de_table"/></text:h>
      <text:p text:style-name="Text_20_body"><text:span text:style-name="Strong_20_Emphasis">les données peuvent être présentée sous 3 formes :</text:span></text:p>
      <text:list text:style-name="List_20_1" text:continue-numbering="false">
        <text:list-item>
          <text:p text:style-name="List_20_1_Content_First"> <text:span text:style-name="Strong_20_Emphasis">Table linéaire :</text:span> Les données sont présentées par ligne de résultat</text:p>
        </text:list-item>
        <text:list-item>
          <text:p text:style-name="List_20_1_Content"> <text:span text:style-name="Strong_20_Emphasis">Tableau croisé :</text:span> Les données sont présentées sous forme d'un tableau à deux dimensions. La description de la table doit préciser: </text:p>
          <text:list text:style-name="List_20_1">
            <text:list-item>
              <text:p text:style-name="List_20_1_Content"> La colonne portant la dimension horizontale (un seul choix)</text:p>
            </text:list-item>
            <text:list-item>
              <text:p text:style-name="List_20_1_Content"> La ou les colonnes portant la dimension verticale.</text:p>
            </text:list-item>
            <text:list-item>
              <text:p text:style-name="List_20_1_Content"> La composition de la cellule contenu</text:p>
            </text:list-item>
          </text:list>
        </text:list-item>
        <text:list-item>
          <text:p text:style-name="List_20_1_Content_Last"> <text:span text:style-name="Strong_20_Emphasis">Table hiérarchique :</text:span> si les données extraites présentent un principe hiérarchique (id,parent) il est possible de les afficher dans une représentation arborescente.</text:p>
        </text:list-item>
      </text:list>
      <text:p text:style-name="Text_20_body"><draw:frame draw:style-name="mediacenter" draw:name="0" text:anchor-type="paragraph" draw:z-index="0" svg:width="22.489583333333cm" style:rel-width="100%" svg:height="13.304844014cm" style:rel-height="scale"><draw:image xlink:href="Pictures/1cd5078c732057e2426c21977f87a411.png" xlink:type="simple" xlink:show="embed" xlink:actuate="onLoad"/></draw:frame></text:p>
      <text:h text:style-name="Heading_20_3" text:outline-level="3"><text:bookmark-start text:name="__RefHeading___colonne_de_sortie_4"/><text:bookmark-start text:name="colonne_de_sortie"/>Colonne de sortie<text:bookmark-end text:name="__RefHeading___colonne_de_sortie_4"/><text:bookmark-end text:name="colonne_de_sortie"/></text:h>
      <text:list text:style-name="List_20_1" text:continue-numbering="false">
        <text:list-item>
          <text:p text:style-name="LastListParagraph_List_20_1_Content_First"> Ce paramètre détermine quels champs du résultat de requête seront affichés dans la table résultat (affichage des données). Les champs doivent être nommés selon les noms de sortie des colonnes (nom de champ ou nom d'alias) et ne peuvent être des expressions SQL. Les noms des champs sont séparés par des points-virgule (;).</text:p>
        </text:list-item>
      </text:list>
      <text:p text:style-name="Text_20_body"><text:span text:style-name="Emphasis">Exemple, si la requête est :</text:span></text:p>
      <text:p text:style-name="Preformatted_20_Text">SELECT<text:line-break/><text:s text:c="3"/>YEAR(FROM_UNIXTIME(time)) as year,<text:line-break/><text:s text:c="3"/>count(*) access<text:line-break/>FROM<text:line-break/><text:s text:c="3"/>mdl_log<text:line-break/>GROUP BY<text:line-break/>year</text:p>
      <text:p text:style-name="Text_20_body"><text:span text:style-name="Emphasis">Alors les colonnes de sorties peuvent être :</text:span></text:p>
      <text:p text:style-name="Preformatted_20_Text">year;access</text:p>
      <text:h text:style-name="Heading_20_3" text:outline-level="3"><text:bookmark-start text:name="__RefHeading___nom_des_colonnes_de_sortie_5"/><text:bookmark-start text:name="nom_des_colonnes_de_sortie"/>Nom des colonnes de sortie<text:bookmark-end text:name="__RefHeading___nom_des_colonnes_de_sortie_5"/><text:bookmark-end text:name="nom_des_colonnes_de_sortie"/></text:h>
      <text:list text:style-name="List_20_1" text:continue-numbering="false">
        <text:list-item>
          <text:p text:style-name="LastListParagraph_List_20_1_Content_First"> Le nom des colonne de sortie peut-être précisé en séparant les noms par des ; </text:p>
        </text:list-item>
      </text:list>
      <text:p text:style-name="Text_20_body"><text:span text:style-name="Emphasis">Exemple :</text:span> Catégorie;Sous-catégorie</text:p>
      <text:h text:style-name="Heading_20_3" text:outline-level="3"><text:bookmark-start text:name="__RefHeading___format_des_donnees_de_sortie_6"/><text:bookmark-start text:name="format_des_donnees_de_sortie"/>Format des données de sortie<text:bookmark-end text:name="__RefHeading___format_des_donnees_de_sortie_6"/><text:bookmark-end text:name="format_des_donnees_de_sortie"/></text:h>
      <text:list text:style-name="List_20_1" text:continue-numbering="false">
        <text:list-item>
          <text:p text:style-name="LastListParagraph_List_20_1_Content_First"> Ces champs permettent de reformater les données en sorties, selon des masques compatibles avec la fonction “sprintf” qui retourne une chaîne formatée.</text:p>
        </text:list-item>
      </text:list>
      <text:p text:style-name="Text_20_body">Pour une liste de champs de référence, la liste de format doit présenter un nombre identique de formule de formatage séparées par des points-virgules. La formule vide vaut pour “aucun formatage”.</text:p>
      <text:p text:style-name="Text_20_body"><text:span text:style-name="Emphasis">Exemple :</text:span> Pour retourner deux champs de type string :</text:p>
      <text:p text:style-name="Preformatted_20_Text">%s;%s</text:p>
      <text:p text:style-name="Text_20_body"><text:span text:style-name="Emphasis"> Exemple :</text:span> Pour une requête définissant un taux de fréquentation, on peut vouloir formater la division (flottant) en nombre à un chiffre après la virgule. Les champs “sortie de données” et “format des sorties”, par exemple, seraient exprimés ainsi :</text:p>
      <text:p text:style-name="Preformatted_20_Text">mois;ratio<text:line-break/>;%.1f</text:p>
      <text:p text:style-name="Text_20_body">
<text:a xlink:type="simple" xlink:href="http://php.net/manual/fr/function.sprintf.php" text:style-name="Internet_20_link" text:visited-style-name="Visited_20_Internet_20_Link">En savoir plus sur les chaînes formatées</text:a>
</text:p>
      <text:p text:style-name="Text_20_body"><draw:frame draw:style-name="media" draw:name="1" text:anchor-type="as-char" draw:z-index="1" svg:width="" svg:rel-width="100%" svg:height="0cm"><draw:image xlink:href="Pictures/e06de6ef5776043e56e856ebe5c29270.svg" xlink:type="simple" xlink:show="embed" xlink:actuate="onLoad"/></draw:frame> <text:span text:style-name="Strong_20_Emphasis">Sortie avec html : </text:span> Il est possible de formater une donnée de sortie en la couplant avec du language html, ainsi pour générer un lien sur une donnée affichant un nom abrégé de cours (shortname), on écrira la chaine de caractère de la façon suivante :</text:p>
      <text:p text:style-name="Preformatted_20_Text"> &lt;a href="/course/view.php?id=%{cid}"&gt;%s&lt;/a&gt;</text:p>
      <text:h text:style-name="Heading_20_3" text:outline-level="3"><text:bookmark-start text:name="__RefHeading___taille_de_pagination_7"/><text:bookmark-start text:name="taille_de_pagination"/>Taille de pagination<text:bookmark-end text:name="__RefHeading___taille_de_pagination_7"/><text:bookmark-end text:name="taille_de_pagination"/></text:h>
      <text:list text:style-name="List_20_1" text:continue-numbering="false">
        <text:list-item>
          <text:p text:style-name="LastListParagraph_List_20_1_Content_First"> Ce champs correspond à la taille de page de résultat en cas de sortie de données très conséquentes : Lorsque mentionné (non nul), il force la pagination des résultats de table.</text:p>
        </text:list-item>
      </text:list>
      <text:h text:style-name="Heading_20_3" text:outline-level="3"><text:bookmark-start text:name="__RefHeading___desactiver_la_securite_8"/><text:bookmark-start text:name="desactiver_la_securite"/>Désactiver la sécurité<text:bookmark-end text:name="__RefHeading___desactiver_la_securite_8"/><text:bookmark-end text:name="desactiver_la_securite"/></text:h>
      <text:list text:style-name="List_20_1" text:continue-numbering="false">
        <text:list-item>
          <text:p text:style-name="LastListParagraph_List_20_1_Content_First"> Ce choix concerne la protection contre les résultats massifs : Les requêtes d'extraction peuvent avoir des conséquences dramatiques sur les performances, et notamment au moment de la mise au point des jointures. Pour éviter que l'interface ne se retrouve dans une situation irrécupérable, une sécurité ajoute une pagination forcée sur les résultats en mode édition. Cette protection peut par contre poser des problèmes dans certains cas, par exemple lors de la production de courbes graphiques qui nécessitent beaucoup de données. Lorsqu'elle est désactivée, des résultats massifs sont effectivement produits et remontés dans le bloc pour rendu.</text:p>
        </text:list-item>
      </text:list>
      <text:p text:style-name="Text_20_body">:!:Il est fortement conseillé d'utiliser les caches de résultats pour ce type de requête.</text:p>
      <text:h text:style-name="Heading_20_3" text:outline-level="3"><text:bookmark-start text:name="__RefHeading___activation_du_cache_de_resultat_9"/><text:bookmark-start text:name="activation_du_cache_de_resultat"/>Activation du cache de résultat<text:bookmark-end text:name="__RefHeading___activation_du_cache_de_resultat_9"/><text:bookmark-end text:name="activation_du_cache_de_resultat"/></text:h>
      <text:list text:style-name="List_20_1" text:continue-numbering="false">
        <text:list-item>
          <text:p text:style-name="LastListParagraph_List_20_1_Content_First"> Oui/non : Activer le cache permet au dasboard de placer les précalculs de données en cache, afin de minimiser les accès à la base de donnée, ce qui s'avère particulièrement pertinent en cas de requêtes statistiques qui nécessitent de multiples enregistrements pour produire un nombre plus restreint de données de sortie.</text:p>
        </text:list-item>
      </text:list>
      <text:p text:style-name="Text_20_body">Le cron permet la programmation temporelle adéquate du rafraichissement du cache, combinée à la valeur TTL de ce dernier. (Time To Live).  Le TTL du cache en minutes peut-être précisé.</text:p>
      <text:h text:style-name="Heading_20_3" text:outline-level="3"><text:bookmark-start text:name="__RefHeading___nettoyer_la_table_10"/><text:bookmark-start text:name="nettoyer_la_table"/>Nettoyer la table<text:bookmark-end text:name="__RefHeading___nettoyer_la_table_10"/><text:bookmark-end text:name="nettoyer_la_table"/></text:h>
      <text:list text:style-name="List_20_1" text:continue-numbering="false">
        <text:list-item>
          <text:p text:style-name="LastListParagraph_List_20_1_Content_First"> Oui/non : Cette option permet de choisir les colonnes résultantes à afficher en précisant le point d'arrêt dans l'option “Ne pas nettoyer après la colonne n° : ”</text:p>
        </text:list-item>
      </text:list>
      <text:h text:style-name="Heading_20_3" text:outline-level="3"><text:bookmark-start text:name="__RefHeading___table_triable_11"/><text:bookmark-start text:name="table_triable"/>Table triable<text:bookmark-end text:name="__RefHeading___table_triable_11"/><text:bookmark-end text:name="table_triable"/></text:h>
      <text:list text:style-name="List_20_1" text:continue-numbering="false">
        <text:list-item>
          <text:p text:style-name="LastListParagraph_List_20_1_Content_First"> Oui/Non</text:p>
        </text:list-item>
      </text:list>
      <text:h text:style-name="Heading_20_3" text:outline-level="3"><text:bookmark-start text:name="__RefHeading___colonne_de_separation_de_sous-totaux_12"/><text:bookmark-start text:name="colonne_de_separation_de_sous-totaux"/>Colonne de séparation de sous-totaux <text:bookmark-end text:name="__RefHeading___colonne_de_separation_de_sous-totaux_12"/><text:bookmark-end text:name="colonne_de_separation_de_sous-totaux"/></text:h>
      <text:list text:style-name="List_20_1" text:continue-numbering="false">
        <text:list-item>
          <text:p text:style-name="LastListParagraph_List_20_1_Content_First"> Saisir la valeur</text:p>
        </text:list-item>
      </text:list>
      <text:p text:style-name="Horizontal_20_Line"/>
      <text:h text:style-name="Heading_20_3" text:outline-level="3"><text:bookmark-start text:name="__RefHeading___credits_13"/><text:bookmark-start text:name="credits"/>Crédits<text:bookmark-end text:name="__RefHeading___credits_13"/><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19:05</meta:creation-date>
    <dc:creator>Generated</dc:creator>
    <dc:date>2026-08-31T11::19:05</dc:date>
    <dc:language>en-US</dc:language>
    <meta:editing-cycles>1</meta:editing-cycles>
    <meta:editing-duration>PT0S</meta:editing-duration>
    <dc:title>blocks:dashboard:configoutputfields</dc:title>
  </office:meta>
</office:document-meta>
</file>