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a9db7bd69645f5c7d23481230cad35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locks:dashboard:configgooglemap"/><text:bookmark-start text:name="__RefHeading___bloc_tableau_de_bord_1"/><text:bookmark-start text:name="bloc_tableau_de_bord"/>Bloc tableau de bord<text:bookmark-end text:name="__RefHeading___bloc_tableau_de_bord_1"/><text:bookmark-end text:name="bloc_tableau_de_bord"/></text:h>
      <text:h text:style-name="Heading_20_2" text:outline-level="2"><text:bookmark-start text:name="__RefHeading___configuration_des_donnees_cartographiees_2"/><text:bookmark-start text:name="configuration_des_donnees_cartographiees"/>Configuration des données cartographiées<text:bookmark-end text:name="__RefHeading___configuration_des_donnees_cartographiees_2"/><text:bookmark-end text:name="configuration_des_donnees_cartographiees"/></text:h>
      <text:p text:style-name="Text_20_body">La prise en charge d'affichage de données sur une carte GoogleMaps suppose la disponibilité d'information
disposant de coordonnées de géolocalisation, ou de mentions d'adresse transposable. Le bloc “Tableau de bord” peut prendre en charge la transposition d'adresses en coordonnées de localisation et mettra en cache
ces informations.</text:p>
      <text:p text:style-name="Text_20_body">La conversion de données d'adresse en coordonnées de géolocalisation est soumise aux conditions de service
de l'API de géocodage de Google. La conversion “gratuite” pour un utilisateur non enregistré ne
peut excéder 2500 appels par jour. Consulter la documentation sur
l' <text:a xlink:type="simple" xlink:href="https://developers.google.com/maps/documentation/geocoding/start" text:style-name="Internet_20_link" text:visited-style-name="Visited_20_Internet_20_Link">API de
géocodage de Google</text:a> pour plus d'information.</text:p>
      <text:p text:style-name="Text_20_body"><draw:frame draw:style-name="mediacenter" draw:name="0" text:anchor-type="paragraph" draw:z-index="0" svg:width="20.955cm" style:rel-width="100%" svg:height="8.810625cm" style:rel-height="scale"><draw:image xlink:href="Pictures/2a9db7bd69645f5c7d23481230cad355.jpg" xlink:type="simple" xlink:show="embed" xlink:actuate="onLoad"/></draw:frame></text:p>
      <text:h text:style-name="Heading_20_4" text:outline-level="4"><text:bookmark-start text:name="__RefHeading___parametrage_des_donnees_de_carte_3"/><text:bookmark-start text:name="parametrage_des_donnees_de_carte"/>Paramétrage des données de carte<text:bookmark-end text:name="__RefHeading___parametrage_des_donnees_de_carte_3"/><text:bookmark-end text:name="parametrage_des_donnees_de_carte"/></text:h>
      <text:p text:style-name="Text_20_body">Les données géolocalisables sont implantées sur la carte comme des marqueurs. Ces marqueurs peuvent être définis :</text:p>
      <text:list text:style-name="List_20_1" text:continue-numbering="false">
        <text:list-item>
          <text:p text:style-name="List_20_1_Content_First"> Comme un quadruplet : Titre, Latitude, Longitude, Type&lt;/li&gt;</text:p>
        </text:list-item>
        <text:list-item>
          <text:p text:style-name="List_20_1_Content_Last"> Comme un sextuplet : Titre, Adresse, Code Postal, Ville, Région, Type&lt;/li&gt;</text:p>
        </text:list-item>
      </text:list>
      <text:p text:style-name="Text_20_body">Les valeurs attendues sont :</text:p>
      <text:list text:style-name="List_20_1" text:continue-numbering="false">
        <text:list-item>
          <text:p text:style-name="List_20_1_Content_First"> <text:span text:style-name="Strong_20_Emphasis">Titre</text:span> : Le label texte du marqueur</text:p>
        </text:list-item>
        <text:list-item>
          <text:p text:style-name="List_20_1_Content"> <text:span text:style-name="Strong_20_Emphasis">Latitude</text:span> : La latitude de géolocalisation (flottant)</text:p>
        </text:list-item>
        <text:list-item>
          <text:p text:style-name="List_20_1_Content"> <text:span text:style-name="Strong_20_Emphasis">Longitude</text:span> : La longitude de géolocalisation (flottant) </text:p>
        </text:list-item>
        <text:list-item>
          <text:p text:style-name="List_20_1_Content"> <text:span text:style-name="Strong_20_Emphasis">Adresse</text:span> : Les données de voie, numéro</text:p>
        </text:list-item>
        <text:list-item>
          <text:p text:style-name="List_20_1_Content"> <text:span text:style-name="Strong_20_Emphasis">Code postal</text:span> : Le code postal ou Zip code pour les pays anglosaxons</text:p>
        </text:list-item>
        <text:list-item>
          <text:p text:style-name="List_20_1_Content"> <text:span text:style-name="Strong_20_Emphasis">Ville</text:span> : La ville</text:p>
        </text:list-item>
        <text:list-item>
          <text:p text:style-name="List_20_1_Content_Last"> <text:span text:style-name="Strong_20_Emphasis">Type</text:span> : Un label de type, permettant la sélection d'une icone graphique particulière</text:p>
        </text:list-item>
      </text:list>
      <text:h text:style-name="Heading_20_4" text:outline-level="4"><text:bookmark-start text:name="__RefHeading___configuration_des_champs_de_sortie_de_requete_4"/><text:bookmark-start text:name="configuration_des_champs_de_sortie_de_requete"/>Configuration des champs de sortie de requête<text:bookmark-end text:name="__RefHeading___configuration_des_champs_de_sortie_de_requete_4"/><text:bookmark-end text:name="configuration_des_champs_de_sortie_de_requete"/></text:h>
      <text:p text:style-name="Text_20_body">Les champs de paramétrage permettent de désigner les champs de sortie de requête qui fournissent ces informations.
Les champs de paramétrage prennent en général un ou plusieurs nom (ou alias) de colonne de résultat.</text:p>
      <text:list text:style-name="List_20_1" text:continue-numbering="false">
        <text:list-item>
          <text:p text:style-name="List_20_1_Content_First"> <text:span text:style-name="Strong_20_Emphasis">Champ de titre</text:span> : Le nom de la colonne de sortie fournissant le label texte</text:p>
        </text:list-item>
        <text:list-item>
          <text:p text:style-name="List_20_1_Content"> <text:span text:style-name="Strong_20_Emphasis">Champs de localisation</text:span> :</text:p>
          <text:list text:style-name="List_20_1">
            <text:list-item>
              <text:p text:style-name="List_20_1_Content"> <text:span text:style-name="Strong_20_Emphasis">Cas 1</text:span> : Le nom de la colonne de sortie fournissant la paire de géolocation sous forme d'une paire à virgule : “lat,lng”</text:p>
            </text:list-item>
            <text:list-item>
              <text:p text:style-name="List_20_1_Content"> <text:span text:style-name="Strong_20_Emphasis">Cas 2</text:span> : la liste des noms de colonnes qui fournissent successivement (et dans l'ordre) : l'information d\'adresse, le code postal, la ville, et le code de région (*)</text:p>
            </text:list-item>
          </text:list>
        </text:list-item>
        <text:list-item>
          <text:p text:style-name="List_20_1_Content_Last"> <text:span text:style-name="Strong_20_Emphasis">Champs de type</text:span> : Le nom de la colonne de sortie fournissant la classification des marqueurs</text:p>
        </text:list-item>
      </text:list>
      <text:p text:style-name="Text_20_body">(*) Il est possible de donner des valeurs constantes ici, en encadrant la valeur de liste par des quotes :</text:p>
      <text:p text:style-name="Preformatted_20_Text"><text:s text:c="2"/>address;cp;city;'FR'</text:p>
      <text:p text:style-name="Text_20_body">Par exemple, fournira toujours le code de région à la valeur 'FR'.</text:p>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userguide" text:style-name="Internet_20_link" text:visited-style-name="Visited_20_Internet_20_Link">Revenir à l'index du guide de configuration</text:a> - <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59:00</meta:creation-date>
    <dc:creator>Generated</dc:creator>
    <dc:date>2026-08-28T22::59:00</dc:date>
    <dc:language>en-US</dc:language>
    <meta:editing-cycles>1</meta:editing-cycles>
    <meta:editing-duration>PT0S</meta:editing-duration>
    <dc:title>blocks:dashboard:configgooglemap</dc:title>
  </office:meta>
</office:document-meta>
</file>