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png" manifest:full-path="Pictures/9f1e6b112217174cdae2921cc8a3b06c.png"/>
  <manifest:file-entry manifest:media-type="image/png" manifest:full-path="Pictures/f51bd2841479ee0a5ddc2a3a18cad471.png"/>
  <manifest:file-entry manifest:media-type="image/png" manifest:full-path="Pictures/68ab2bbc68345b252410ba6e449742b8.png"/>
  <manifest:file-entry manifest:media-type="image/png" manifest:full-path="Pictures/e7befc0f78df83fede2e91006720a585.png"/>
  <manifest:file-entry manifest:media-type="image/png" manifest:full-path="Pictures/02563c4e495895975b49c2cc6252c320.png"/>
  <manifest:file-entry manifest:media-type="image/png" manifest:full-path="Pictures/6e21065a227d092ae9611ca9773ea9b7.png"/>
  <manifest:file-entry manifest:media-type="image/png" manifest:full-path="Pictures/c7dcf245e5ade4fad85b6fc9cf16eb0d.png"/>
  <manifest:file-entry manifest:media-type="image/png" manifest:full-path="Pictures/6980cfc5c2aaec9b5ef165ae2ca3b98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0907abd7a2b0d416880793147f57eea8.png" xlink:type="simple" xlink:show="embed" xlink:actuate="onLoad"/></draw:frame></text:p>
      <text:h text:style-name="Heading_20_2" text:outline-level="2"><text:bookmark text:name="blocks:courserecycle:userguide"/><text:bookmark-start text:name="__RefHeading___bloc_course_recycle_recyclage_de_coursguide_d_utilisation_1"/><text:bookmark-start text:name="bloc_course_recycle_recyclage_de_coursguide_d_utilisation"/>Bloc Course Recycle (recyclage de cours) : Guide d'utilisation<text:bookmark-end text:name="__RefHeading___bloc_course_recycle_recyclage_de_coursguide_d_utilisation_1"/><text:bookmark-end text:name="bloc_course_recycle_recyclage_de_cours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ourse recycle centralise les décisions et déclenchement des traitements de “fin de cycle de vie” des cours en proposant plusieurs méthodologies et stratégies de fin de vie, faisant intervenir ou non les enseignants dans la décision.
le composant détermine pour chaque cours l'action de fin de vie à exécuter au moment du recyclage, entre “Ne rien faire”, “Réinitialiser”, “Effectuer une sauvegarde”, “Archiver*” ou “Détruire”. </text:p>
      <text:p text:style-name="Text_20_body">*L'action d'archivage prévoit d'être ouverte à l'évolution pour les intégrateurs, mais disposera en standard d'un connecteur qui permettra une stratégie de “déplacement de l'instance de cours vers un autre Moodle” (Voir le composant <text:a xlink:type="simple" xlink:href="https://docs.activeprolearn.com/doku.php?id=blocks:publishflow" text:style-name="Internet_20_link" text:visited-style-name="Visited_20_Internet_20_Link">Publishflow</text:a>) .</text:p>
      <text:h text:style-name="Heading_20_3" text:outline-level="3"><text:bookmark-start text:name="__RefHeading___utilisation_du_bloc_3"/><text:bookmark-start text:name="utilisation_du_bloc"/>Utilisation du bloc<text:bookmark-end text:name="__RefHeading___utilisation_du_bloc_3"/><text:bookmark-end text:name="utilisation_du_bloc"/></text:h>
      <text:p text:style-name="Text_20_body">En mode édition, déposer un Bloc “recyclage de cours” sur le cours.</text:p>
      <text:p text:style-name="Text_20_body"><draw:frame draw:style-name="media" draw:name="1" text:anchor-type="as-char" draw:z-index="1" svg:width="" svg:rel-width="100%" svg:height="0cm"><draw:image xlink:href="Pictures/e06de6ef5776043e56e856ebe5c29270.svg" xlink:type="simple" xlink:show="embed" xlink:actuate="onLoad"/></draw:frame> Suivant votre configuration, la présence du bloc peut être forcée sur tous les cours, ou être “poussé” sur tous les cours déjà existants.</text:p>
      <text:p text:style-name="Text_20_body">Chaque clic par l'enseignant sur l'illustration de bloc change l'état de choix qui reste possible jusqu'à la date de fin de possibilité de choix déterminée en administration centrale.</text:p>
      <text:p text:style-name="Text_20_body">A la date de verrouillage des possibilités de modification du choix par l'enseignant, l'illustration d'état passe en rouge, l'administrateur peut ensuite lancer les traitements.</text:p>
      <text:p text:style-name="Text_20_body">Les choix possibles pour l'enseignant sont :</text:p>
      <text:list text:style-name="List_20_1" text:continue-numbering="false">
        <text:list-item>
          <text:p text:style-name="List_20_1_Content_First">Laisser tel quel : Pas d'action</text:p>
        </text:list-item>
        <text:list-item>
          <text:p text:style-name="List_20_1_Content">Réinitialiser : Le cours est réinitialisé, les rôles enseignants sont conservés</text:p>
        </text:list-item>
        <text:list-item>
          <text:p text:style-name="List_20_1_Content">Archiver : Constitue une archive du cours</text:p>
        </text:list-item>
        <text:list-item>
          <text:p text:style-name="List_20_1_Content_Last">Détruire : Suppression du cours</text:p>
        </text:list-item>
      </text:list>
      <text:p text:style-name="Text_20_body"><text:span text:style-name="Strong_20_Emphasis"><text:span text:style-name="Emphasis">Exemples :</text:span></text:span></text:p>
      <text:p text:style-name="Text_20_body">Laisser tel quel -  Réinitialisation - Archivage -Supression -  du cours par l'enseignant / état verrouillé  à date en réglage central du composant : </text:p>
      <text:p text:style-name="Text_20_body"><draw:frame draw:style-name="medialeft" draw:name="2" text:anchor-type="paragraph" draw:z-index="2" svg:width="2.6458333333333cm" style:rel-width="100%" svg:height="2.6458333333333cm" style:rel-height="scale"><draw:image xlink:href="Pictures/9f1e6b112217174cdae2921cc8a3b06c.png" xlink:type="simple" xlink:show="embed" xlink:actuate="onLoad"/></draw:frame><draw:frame draw:style-name="medialeft" draw:name="3" text:anchor-type="paragraph" draw:z-index="3" svg:width="2.6458333333333cm" style:rel-width="100%" svg:height="2.6458333333333cm" style:rel-height="scale"><draw:image xlink:href="Pictures/f51bd2841479ee0a5ddc2a3a18cad471.png" xlink:type="simple" xlink:show="embed" xlink:actuate="onLoad"/></draw:frame></text:p>
      <text:p text:style-name="Text_20_body"><draw:frame draw:style-name="medialeft" draw:name="4" text:anchor-type="paragraph" draw:z-index="4" svg:width="2.6458333333333cm" style:rel-width="100%" svg:height="2.6458333333333cm" style:rel-height="scale"><draw:image xlink:href="Pictures/68ab2bbc68345b252410ba6e449742b8.png" xlink:type="simple" xlink:show="embed" xlink:actuate="onLoad"/></draw:frame><draw:frame draw:style-name="medialeft" draw:name="5" text:anchor-type="paragraph" draw:z-index="5" svg:width="2.6458333333333cm" style:rel-width="100%" svg:height="2.6458333333333cm" style:rel-height="scale"><draw:image xlink:href="Pictures/e7befc0f78df83fede2e91006720a585.png" xlink:type="simple" xlink:show="embed" xlink:actuate="onLoad"/></draw:frame></text:p>
      <text:p text:style-name="Text_20_body"><draw:frame draw:style-name="medialeft" draw:name="6" text:anchor-type="paragraph" draw:z-index="6" svg:width="2.6458333333333cm" style:rel-width="100%" svg:height="2.6458333333333cm" style:rel-height="scale"><draw:image xlink:href="Pictures/02563c4e495895975b49c2cc6252c320.png" xlink:type="simple" xlink:show="embed" xlink:actuate="onLoad"/></draw:frame><draw:frame draw:style-name="medialeft" draw:name="7" text:anchor-type="paragraph" draw:z-index="7" svg:width="2.6458333333333cm" style:rel-width="100%" svg:height="2.6458333333333cm" style:rel-height="scale"><draw:image xlink:href="Pictures/6e21065a227d092ae9611ca9773ea9b7.png" xlink:type="simple" xlink:show="embed" xlink:actuate="onLoad"/></draw:frame></text:p>
      <text:p text:style-name="Text_20_body"><draw:frame draw:style-name="medialeft" draw:name="8" text:anchor-type="paragraph" draw:z-index="8" svg:width="2.6458333333333cm" style:rel-width="100%" svg:height="2.6458333333333cm" style:rel-height="scale"><draw:image xlink:href="Pictures/c7dcf245e5ade4fad85b6fc9cf16eb0d.png" xlink:type="simple" xlink:show="embed" xlink:actuate="onLoad"/></draw:frame> <draw:frame draw:style-name="medialeft" draw:name="9" text:anchor-type="paragraph" draw:z-index="9" svg:width="2.6458333333333cm" style:rel-width="100%" svg:height="2.6458333333333cm" style:rel-height="scale"><draw:image xlink:href="Pictures/6980cfc5c2aaec9b5ef165ae2ca3b98b.png" xlink:type="simple" xlink:show="embed" xlink:actuate="onLoad"/></draw:frame></text:p>
      <text:h text:style-name="Heading_20_3" text:outline-level="3"><text:bookmark-start text:name="__RefHeading___reglages_centraux_4"/><text:bookmark-start text:name="reglages_centraux"/>Réglages centraux<text:bookmark-end text:name="__RefHeading___reglages_centraux_4"/><text:bookmark-end text:name="reglages_centraux"/></text:h>
      <text:p text:style-name="Text_20_body">Accès : Serveur/tâches programmées</text:p>
      <text:list text:style-name="List_20_1" text:continue-numbering="false">
        <text:list-item>
          <text:p text:style-name="List_20_1_Content_First"> Date de réinitialisation/Reset Date : Date de lancement du recyclage</text:p>
        </text:list-item>
        <text:list-item>
          <text:p text:style-name="List_20_1_Content"> Date de verrouillage/Choice Lock : Date de fin de possibilité de choix par l'enseignant</text:p>
        </text:list-item>
        <text:list-item>
          <text:p text:style-name="List_20_1_Content"> Date d'apparition/Show date : Date d'apparition du bloc pour les enseignants</text:p>
        </text:list-item>
        <text:list-item>
          <text:p text:style-name="List_20_1_Content"> Action par défaut : Action par défaut si l'enseignant ne s'est pas positionné</text:p>
        </text:list-item>
        <text:list-item>
          <text:p text:style-name="List_20_1_Content"> État d’enregistrement de souhait :</text:p>
          <text:list text:style-name="List_20_1">
            <text:list-item>
              <text:p text:style-name="List_20_1_Content">Laisser tel quel : pas d'action</text:p>
            </text:list-item>
            <text:list-item>
              <text:p text:style-name="List_20_1_Content">Réinitialiser : garde les rôles enseignants mais réinitialise tout le cours</text:p>
            </text:list-item>
            <text:list-item>
              <text:p text:style-name="List_20_1_Content">Archiver : Constitue une archive mbz ( en lien avec stratégie d'archive définie)</text:p>
            </text:list-item>
            <text:list-item>
              <text:p text:style-name="List_20_1_Content">Détruire : Suppression du cours</text:p>
            </text:list-item>
          </text:list>
        </text:list-item>
        <text:list-item>
          <text:p text:style-name="List_20_1_Content">Notification : Le nombre de notifications à envoyer avant la date d’exécution. Les notifications seront envoyées à 15 jours d'intervalle.</text:p>
        </text:list-item>
        <text:list-item>
          <text:p text:style-name="List_20_1_Content_Last">Texte par défaut : Le texte à envoyer.Ce cours va devoir être recyclé le %TASKDATE%. Vous pouvez encore choisir quelle action sera faite sur ce cours à cette date. Si vous ne faites aucun choix, votre cours sera %DEFAULTACTION%. Rendez-vous &lt;a href=“%COURSEURL%”&gt;dans votre cours&lt;/a&gt; pour faire votre choix ou pour désactiver ces notifications.  Ce texte peut utiliser les emplacements %NOTIF% pour le numéro de notification, %REMAININGNOTIFS% pour le nombre de notifications restantes et %TASKDATE% pour indiquer la date de traitement.</text:p>
        </text:list-item>
      </text:list>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Développements et tests</text:p>
        </text:list-item>
        <text:list-item>
          <text:p text:style-name="List_20_1_Content_Last"> Florence Labord - Documentation et tests</text:p>
        </text:list-item>
      </text:list>
      <text:p text:style-name="Text_20_body"> <text:a xlink:type="simple" xlink:href="https://docs.activeprolearn.com/doku.php?id=blocks:courserecycl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33:27</meta:creation-date>
    <dc:creator>Generated</dc:creator>
    <dc:date>2026-08-30T05::33:27</dc:date>
    <dc:language>en-US</dc:language>
    <meta:editing-cycles>1</meta:editing-cycles>
    <meta:editing-duration>PT0S</meta:editing-duration>
    <dc:title>blocks:courserecycle:userguide</dc:title>
  </office:meta>
</office:document-meta>
</file>