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02563c4e495895975b49c2cc6252c320.png"/>
  <manifest:file-entry manifest:media-type="image/png" manifest:full-path="Pictures/1d176d632cc1a06e07e1c4f5548f111a.png"/>
  <manifest:file-entry manifest:media-type="image/png" manifest:full-path="Pictures/12361f9342359e9d422b67ff10e61648.png"/>
  <manifest:file-entry manifest:media-type="image/png" manifest:full-path="Pictures/d7d282cee0be607ef28d63a1f0efd5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recycle"/><text:bookmark-start text:name="__RefHeading___bloc_course_recycle_recyclage_de_cours_1"/><text:bookmark-start text:name="bloc_course_recycle_recyclage_de_cours"/>Bloc Course Recycle (recyclage de cours)<text:bookmark-end text:name="__RefHeading___bloc_course_recycle_recyclage_de_cours_1"/><text:bookmark-end text:name="bloc_course_recycle_recyclage_de_cours"/></text:h>
      <text:p text:style-name="Text_20_body"><draw:frame draw:style-name="mediaright" draw:name="1" text:anchor-type="paragraph" draw:z-index="1" svg:width="2.6458333333333cm" style:rel-width="100%" svg:height="2.6458333333333cm" style:rel-height="scale"><draw:image xlink:href="Pictures/02563c4e495895975b49c2cc6252c320.png" xlink:type="simple" xlink:show="embed" xlink:actuate="onLoad"/></draw:frame><draw:frame draw:style-name="mediaright" draw:name="2" text:anchor-type="paragraph" draw:z-index="2" svg:width="2.6458333333333cm" style:rel-width="100%" svg:height="2.6458333333333cm" style:rel-height="scale"><draw:image xlink:href="Pictures/1d176d632cc1a06e07e1c4f5548f111a.png" xlink:type="simple" xlink:show="embed" xlink:actuate="onLoad"/></draw:frame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 outillage sert à proposer proposer une politique déclarative de nettoyage aux enseignants, en fin de cycle de vie du cours, lors du changement d'année scolaire, et à déterminer calendairement la politique générale de substitution à appliquer au niveau central du bloc. </text:p>
      <text:h text:style-name="Heading_20_3" text:outline-level="3"><text:bookmark-start text:name="__RefHeading___fonctionnalites_3"/><text:bookmark-start text:name="fonctionnalites"/>Fonctionnalités :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Mode GUI Enseignant</text:p>
          <text:list text:style-name="List_20_1">
            <text:list-item>
              <text:p text:style-name="List_20_1_Content"> Enregistrement de l'état de choix déterminé par l'enseignant</text:p>
            </text:list-item>
            <text:list-item>
              <text:p text:style-name="List_20_1_Content"> Triple notifications enseignant </text:p>
            </text:list-item>
            <text:list-item>
              <text:p text:style-name="List_20_1_Content"> Verrouillage à date de l'état retenu</text:p>
            </text:list-item>
            <text:list-item>
              <text:p text:style-name="List_20_1_Content"> Action par défaut paramétrable en réglage central</text:p>
            </text:list-item>
            <text:list-item>
              <text:p text:style-name="List_20_1_Content"> Traitement en batch de l'action</text:p>
            </text:list-item>
            <text:list-item>
              <text:p text:style-name="List_20_1_Content_Last"> Visibilité /invisibilité du composant programmable à date</text:p>
            </text:list-item>
          </text:list>
        </text:list-item>
      </text:list>
      <text:list text:style-name="List_20_1" text:continue-numbering="false">
        <text:list-item>
          <text:p text:style-name="List_20_1_Content_First"> Mode GUILess</text:p>
          <text:list text:style-name="List_20_1">
            <text:list-item>
              <text:p text:style-name="List_20_1_Content"> Détection des cours “terminés”</text:p>
            </text:list-item>
            <text:list-item>
              <text:p text:style-name="List_20_1_Content"> Interface de décision des enseignants</text:p>
            </text:list-item>
            <text:list-item>
              <text:p text:style-name="List_20_1_Content_Last"> Service d'archivage (à date ou continu)</text:p>
            </text:list-item>
          </text:list>
        </text:list-item>
      </text:list>
      <text:h text:style-name="Heading_20_3" text:outline-level="3"><text:bookmark-start text:name="__RefHeading___modes_de_fonctionnement_4"/><text:bookmark-start text:name="modes_de_fonctionnement"/>Modes de fonctionnement<text:bookmark-end text:name="__RefHeading___modes_de_fonctionnement_4"/><text:bookmark-end text:name="modes_de_fonctionnement"/></text:h>
      <text:p text:style-name="Text_20_body">Le composant de recyclage peut opérer selon deux stratégies d'usage : </text:p>
      <text:h text:style-name="Heading_20_4" text:outline-level="4"><text:bookmark-start text:name="__RefHeading___le_mode_gui_enseignant_5"/><text:bookmark-start text:name="le_mode_gui_enseignant"/>Le mode GUI enseignant<text:bookmark-end text:name="__RefHeading___le_mode_gui_enseignant_5"/><text:bookmark-end text:name="le_mode_gui_enseignant"/></text:h>
      <text:p text:style-name="Text_20_body">Ce mode permet d'ajouter au cours un bloc de “prise de décision” sur le sort à donner au cours au moment où les archivages seront faits. Le bloc fonctionne selon le processus suivant dans la calendrier de l'année :</text:p>
      <text:list text:style-name="Numbering_20_1" text:continue-numbering="false">
        <text:list-item>
          <text:p text:style-name="Numbering_20_1_Content_First"> Le bloc ne s'exprime pas jusqu'à une certaine date (ouverture des décisions)</text:p>
        </text:list-item>
        <text:list-item>
          <text:p text:style-name="Numbering_20_1_Content"> le bloc enregistre la décision de l'enseignant</text:p>
        </text:list-item>
        <text:list-item>
          <text:p text:style-name="Numbering_20_1_Content"> le bloc verrouille la décision à partir d'une certaine date, permettant à l'administration d'organiser les actions d'archivage.</text:p>
        </text:list-item>
        <text:list-item>
          <text:p text:style-name="Numbering_20_1_Content_Last"> l'exécution de toutes les décisions est déclenchée à une certaine date.</text:p>
        </text:list-item>
      </text:list>
      <text:p text:style-name="Text_20_body">Ce mode est en principe mieux adapté à une gestion “annuelle” des cours et une opération d'archivage en “fin de session”.</text:p>
      <text:h text:style-name="Heading_20_4" text:outline-level="4"><text:bookmark-start text:name="__RefHeading___le_mode_gui_less_6"/><text:bookmark-start text:name="le_mode_gui_less"/>Le mode GUI Less<text:bookmark-end text:name="__RefHeading___le_mode_gui_less_6"/><text:bookmark-end text:name="le_mode_gui_less"/></text:h>
      <text:p text:style-name="Text_20_body">Ce mode est ajouté pour diminuer l'impact du recyclage à l'intérieur des cours. La gestion du recyclage opère selon un autre procédé que le mode précédent. Il est plus particulièrement adapté à un mode de “nettoyage continu” des cours de la plate-forme, en combinaison avec une instance Moodle dédiée à l'archivage : </text:p>
      <text:list text:style-name="List_20_1" text:continue-numbering="false">
        <text:list-item>
          <text:p text:style-name="List_20_1_Content_First"> Les cours “terminés” sont détectés selon plusieurs heuristiques de détection</text:p>
        </text:list-item>
        <text:list-item>
          <text:p text:style-name="List_20_1_Content"> Des notifications sont envoyées aux enseignants pour décider de l'action à prendre sur ces cours. Une interface de type liste des cours à statuer est proposée.</text:p>
        </text:list-item>
        <text:list-item>
          <text:p text:style-name="List_20_1_Content"> Le serveur d'archive effectue des demandes régulières de la liste des cours “à archiver” et exécute l'opération d'archivage à travers un composant de transport adéquat (block_courses_import, block_publishflow ou autre composant custom de transport de cours). L'archivage consiste en : </text:p>
          <text:list text:style-name="List_20_1">
            <text:list-item>
              <text:p text:style-name="List_20_1_Content"> La récupération du fichier de sauvegarde du cours.</text:p>
            </text:list-item>
            <text:list-item>
              <text:p text:style-name="List_20_1_Content"> Le redéploiement du cours dans une catégorie désignée dans le serveur d'archive.</text:p>
            </text:list-item>
          </text:list>
        </text:list-item>
        <text:list-item>
          <text:p text:style-name="List_20_1_Content_Last"> Le serveur d'archive invoque pour chaque cours, une fois l'archivage terminé, un service de mise à jour de l'état d'archivage dans la plate-forme source.</text:p>
        </text:list-item>
      </text:list>
      <text:h text:style-name="Heading_20_3" text:outline-level="3"><text:bookmark-start text:name="__RefHeading___dependances_7"/><text:bookmark-start text:name="dependances"/>Dépendances<text:bookmark-end text:name="__RefHeading___dependances_7"/><text:bookmark-end text:name="dependances"/></text:h>
      <text:p text:style-name="Text_20_body">Pour toutes les opérations de déplacement de cours vers des plates-formes tierces pour archivage, un plugin moodle additionnel fournissant la fonction transport est nécessaire. Deux composants sont actuellement compatibles.</text:p>
      <text:list text:style-name="List_20_1" text:continue-numbering="false">
        <text:list-item>
          <text:p text:style-name="List_20_1_Content_First"> <text:span text:style-name="Strong_20_Emphasis">Le bloc Publication de cours (publishflow)</text:span> : Basé sur une stratégie MNET il assure une fonction de déplacement de cours entre des unités servant de plate-forme d'exécution de formation, de “fabrique de cours” ou de catalogue de formation</text:p>
        </text:list-item>
        <text:list-item>
          <text:p text:style-name="List_20_1_Content_Last"> <text:span text:style-name="Strong_20_Emphasis">Le bloc Import de cours (import_courses) </text:span> : Basé sur des Web Services Moodle, assure une fonction simple d'import de cours à partir d'une plate-forme distante où le même composant est installé.</text:p>
        </text:list-item>
      </text:list>
      <text:h text:style-name="Heading_20_3" text:outline-level="3"><text:bookmark-start text:name="__RefHeading___guides_8"/><text:bookmark-start text:name="guides"/>Guides<text:bookmark-end text:name="__RefHeading___guides_8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courserecycle:insta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courserecycle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courserecycle:technicalguid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informations_techniques_9"/><text:bookmark-start text:name="informations_techniques"/>Informations techniques<text:bookmark-end text:name="__RefHeading___informations_techniques_9"/><text:bookmark-end text:name="informations_techn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urse Recycle</text:p>
        </text:list-item>
        <text:list-item>
          <text:p text:style-name="List_20_1_Content"> <text:span text:style-name="Strong_20_Emphasis">Nom technique :</text:span> block_course_recycle</text:p>
        </text:list-item>
        <text:list-item>
          <text:p text:style-name="List_20_1_Content"> <text:span text:style-name="Strong_20_Emphasis">Famille fonctionnelle :</text:span> Cycle de vie des cours</text:p>
        </text:list-item>
        <text:list-item>
          <text:p text:style-name="List_20_1_Content"> <text:span text:style-name="Strong_20_Emphasis">Anciennes versions :</text:span> 1.9, 2.2 à 2.6</text:p>
        </text:list-item>
        <text:list-item>
          <text:p text:style-name="List_20_1_Content"> <text:span text:style-name="Strong_20_Emphasis">Versions :</text:span> <draw:frame draw:style-name="media" draw:name="3" text:anchor-type="as-char" draw:z-index="3" svg:width="1.8785416666667cm" svg:height="0.74083333333333cm"><draw:image xlink:href="Pictures/12361f9342359e9d422b67ff10e61648.png" xlink:type="simple" xlink:show="embed" xlink:actuate="onLoad"/></draw:frame> à <draw:frame draw:style-name="media" draw:name="4" text:anchor-type="as-char" draw:z-index="4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Distribution :</text:span>  Publique et <text:span text:style-name="Strong_20_Emphasis">PRO (TMA)</text:span></text:p>
        </text:list-item>
        <text:list-item>
          <text:p text:style-name="List_20_1_Content"> <text:span text:style-name="Strong_20_Emphasis">Disponibilité :</text:span> Release candidate</text:p>
        </text:list-item>
        <text:list-item>
          <text:p text:style-name="List_20_1_Content_Last"> <text:span text:style-name="Strong_20_Emphasis">Compatibilité RGDP:</text:span> Non concerné</text:p>
        </text:list-item>
      </text:list>
      <text:p text:style-name="Horizontal_20_Line"/>
      <text:h text:style-name="Heading_20_3" text:outline-level="3"><text:bookmark-start text:name="__RefHeading___credits_10"/><text:bookmark-start text:name="credits"/>Crédits<text:bookmark-end text:name="__RefHeading___credits_10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 - Illustrations</text:p>
        </text:list-item>
      </text:list>
      <text:p text:style-name="Horizontal_20_Line"/>
      <text:p text:style-name="Text_20_body">
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8::10:43</meta:creation-date>
    <dc:creator>Generated</dc:creator>
    <dc:date>2026-09-10T18::10:43</dc:date>
    <dc:language>en-US</dc:language>
    <meta:editing-cycles>1</meta:editing-cycles>
    <meta:editing-duration>PT0S</meta:editing-duration>
    <dc:title>blocks:courserecycle</dc:title>
  </office:meta>
</office:document-meta>
</file>