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2425087c7e7ad2cb1d51b8571fd0e9a5.png"/>
  <manifest:file-entry manifest:media-type="image/png" manifest:full-path="Pictures/d7d282cee0be607ef28d63a1f0efd528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notification"/><text:bookmark-start text:name="__RefHeading___bloc_notifications_de_cours_1"/><text:bookmark-start text:name="bloc_notifications_de_cours"/>Bloc Notifications de cours<text:bookmark-end text:name="__RefHeading___bloc_notifications_de_cours_1"/><text:bookmark-end text:name="bloc_notifications_de_cours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t outillage facilite l'animation des cours en détectant des situations particulières de non-participation et tient compte de certaines dates clefs pour émettre des rappels automatiques aux participants. </text:p>
      <text:p text:style-name="Text_20_body"><text:span text:style-name="Strong_20_Emphasis">Au début d'un cours :</text:span> le bloc détecte les non connexions à partir de la date de démarrage ou de la date d'inscription et émet des rappels d'ouverture à 7 et 15 jours du début supposé du travail de l'apprenant.</text:p>
      <text:p text:style-name="Text_20_body"><text:span text:style-name="Strong_20_Emphasis">A la fin d'un cours :</text:span> Si le cours ou l'inscription a une date de fin à partir de laquelle l'accès au programme pédagogique ne sera plus possible, et que l'apprenant n'a pas encore accompli tous les attendus du module de cours, des notifications pourront être émises à 15, 7, 5, 3 jours ou la veille de la clôture de l'accès.</text:p>
      <text:p text:style-name="Text_20_body">Chacun des signaux est paramétrable en contenu (texte du message) et peut être individuellement désactivé, pour des configurations moins “insistantes”.</text:p>
      <text:p text:style-name="Text_20_body"><text:span text:style-name="Strong_20_Emphasis">Signal d'inactivité </text:span> : Il est également possible d'activer un <text:span text:style-name="Strong_20_Emphasis">détecteur d'inactivité</text:span> qui enverra un message au bout d'une <text:span text:style-name="Strong_20_Emphasis">période réglable</text:span> d'inactivité constatée.</text:p>
      <text:h text:style-name="Heading_20_3" text:outline-level="3"><text:bookmark-start text:name="__RefHeading___rendu_graphiques_de_questionnaires_-_qualiopi_3"/><text:bookmark-start text:name="rendu_graphiques_de_questionnaires_-_qualiopi"/>Rendu graphiques de questionnaires - Qualiopi<text:bookmark-end text:name="__RefHeading___rendu_graphiques_de_questionnaires_-_qualiopi_3"/><text:bookmark-end text:name="rendu_graphiques_de_questionnaires_-_qualiopi"/></text:h>
      <text:p text:style-name="Text_20_body">Ce bloc sait récupérer les contenus d'un questionnaire qui sera adressé automatiquement par mail aux destinataires  pour gérer des indicateurs graphés de résultats globaux pour chaque réponses aux questions.</text:p>
      <text:p text:style-name="Text_20_body"> Particulièrement utile pour les évaluation à froid,  tout questionnaire de votre choix,  ou générer automatiquement de jolis indicateurs QUALIOPI.</text:p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coursenotification: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coursenotification:userguide" text:style-name="Internet_20_link" text:visited-style-name="Visited_20_Internet_20_Link">Guide d'utilisation des notifications</text:a></text:p>
        </text:list-item>
        <text:list-item>
          <text:p text:style-name="List_20_1_Content_Last"> <text:a xlink:type="simple" xlink:href="https://docs.activeprolearn.com/doku.php?id=blocks:coursenotification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5"/><text:bookmark-start text:name="sommaire_des_fonctionnalites"/>Sommaire des fonctionnalités<text:bookmark-end text:name="__RefHeading___sommaire_des_fonctionnalites_5"/><text:bookmark-end text:name="sommaire_des_fonctionnalites"/></text:h>
      <text:list text:style-name="List_20_1" text:continue-numbering="false">
        <text:list-item>
          <text:p text:style-name="List_20_1_Content_First"> Emission de messages types configurables</text:p>
        </text:list-item>
        <text:list-item>
          <text:p text:style-name="List_20_1_Content"> Signal d'ouverture de cours (ou d'inscription)</text:p>
        </text:list-item>
        <text:list-item>
          <text:p text:style-name="List_20_1_Content"> Détection du non accès au bout de 7 et/ou 15 jours</text:p>
        </text:list-item>
        <text:list-item>
          <text:p text:style-name="List_20_1_Content"> Détection de fin de l'accès dans 15, 7, 5, 3, 1 jour</text:p>
        </text:list-item>
        <text:list-item>
          <text:p text:style-name="List_20_1_Content"> Signal d'achèvement des objectifs pédagogiques du cours</text:p>
        </text:list-item>
        <text:list-item>
          <text:p text:style-name="List_20_1_Content"> Signal de fin d'accès au cours</text:p>
        </text:list-item>
        <text:list-item>
          <text:p text:style-name="List_20_1_Content"> Signal de non activité</text:p>
        </text:list-item>
        <text:list-item>
          <text:p text:style-name="List_20_1_Content"> Activation/désactivation indépendante de chaque signal</text:p>
        </text:list-item>
        <text:list-item>
          <text:p text:style-name="List_20_1_Content_Last"> Test de l'émission de questionnaire pour les questionnaires d'évaluations <text:a xlink:type="simple" xlink:href="https://docs.activeprolearn.com/doku.php?id=mod:customlabel:learningindicators" text:style-name="Internet_20_link" text:visited-style-name="Visited_20_Internet_20_Link">En savoir plus</text:a></text:p>
        </text:list-item>
      </text:list>
      <text:h text:style-name="Heading_20_3" text:outline-level="3"><text:bookmark-start text:name="__RefHeading___fonctionnalites_pro_6"/><text:bookmark-start text:name="fonctionnalites_pro"/>Fonctionnalités PRO<text:bookmark-end text:name="__RefHeading___fonctionnalites_pro_6"/><text:bookmark-end text:name="fonctionnalites_pro"/></text:h>
      <text:list text:style-name="List_20_1" text:continue-numbering="false">
        <text:list-item>
          <text:p text:style-name="List_20_1_Content_First"> Génération d'envoi d'un questionnaire par mail (évaluation à froid des formations)<text:span text:style-name="Strong_20_Emphasis">PRO</text:span></text:p>
        </text:list-item>
        <text:list-item>
          <text:p text:style-name="List_20_1_Content_Last"> <text:a xlink:type="simple" xlink:href="https://docs.activeprolearn.com/doku.php?id=block:coursenotification:userguidepro" text:style-name="Internet_20_link" text:visited-style-name="Visited_20_Internet_20_Link">Guide d'utilisation avec  questionnaires (exemple éval a froid qualiopi)</text:a> <text:span text:style-name="Strong_20_Emphasis">PRO</text:span></text:p>
        </text:list-item>
      </text:list>
      <text:h text:style-name="Heading_20_3" text:outline-level="3"><text:bookmark-start text:name="__RefHeading___plugin_recommande_7"/><text:bookmark-start text:name="plugin_recommande"/>Plugin recommandé<text:bookmark-end text:name="__RefHeading___plugin_recommande_7"/><text:bookmark-end text:name="plugin_recommande"/></text:h>
      <text:p text:style-name="Text_20_body"><text:a xlink:type="simple" xlink:href="https://docs.activeprolearn.com/doku.php?id=mod:customlabel:learningindicators" text:style-name="Internet_20_link" text:visited-style-name="Visited_20_Internet_20_Link">Elément de cours satisfaction</text:a> (du set customs labels version <text:span text:style-name="Strong_20_Emphasis">PRO</text:span>)</text:p>
      <text:h text:style-name="Heading_20_3" text:outline-level="3"><text:bookmark-start text:name="__RefHeading___roadmap_8"/><text:bookmark-start text:name="roadmap"/>Roadmap<text:bookmark-end text:name="__RefHeading___roadmap_8"/><text:bookmark-end text:name="roadmap"/></text:h>
      <text:list text:style-name="List_20_1" text:continue-numbering="false">
        <text:list-item>
          <text:p text:style-name="LastListParagraph_List_20_1_Content_First"> Exclusion de l'affichage front du bloc pour les items de notification non activés</text:p>
        </text:list-item>
      </text:list>
      <text:h text:style-name="Heading_20_3" text:outline-level="3"><text:bookmark-start text:name="__RefHeading___rendu_du_bloc_9"/><text:bookmark-start text:name="rendu_du_bloc"/>Rendu du bloc<text:bookmark-end text:name="__RefHeading___rendu_du_bloc_9"/><text:bookmark-end text:name="rendu_du_bloc"/></text:h>
      <text:p text:style-name="Text_20_body"><draw:frame draw:style-name="mediacenter" draw:name="1" text:anchor-type="paragraph" draw:z-index="1" svg:width="7.9375cm" style:rel-width="100%" svg:height="9.9391304347826cm" style:rel-height="scale"><draw:image xlink:href="Pictures/2425087c7e7ad2cb1d51b8571fd0e9a5.png" xlink:type="simple" xlink:show="embed" xlink:actuate="onLoad"/></draw:frame></text:p>
      <text:h text:style-name="Heading_20_3" text:outline-level="3"><text:bookmark-start text:name="__RefHeading___fiche_technique_10"/><text:bookmark-start text:name="fiche_technique"/>Fiche technique<text:bookmark-end text:name="__RefHeading___fiche_technique_10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Notifications de cours (Course Notification)</text:p>
        </text:list-item>
        <text:list-item>
          <text:p text:style-name="List_20_1_Content"> <text:span text:style-name="Strong_20_Emphasis">Nom technique :</text:span> block_course_notification</text:p>
        </text:list-item>
        <text:list-item>
          <text:p text:style-name="List_20_1_Content"> <text:span text:style-name="Strong_20_Emphasis">Famille fonctionnelle :</text:span> Animation, automatisation</text:p>
        </text:list-item>
        <text:list-item>
          <text:p text:style-name="List_20_1_Content"> <text:span text:style-name="Strong_20_Emphasis">Versions :</text:span>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 à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Communautaire (non diffusé) et PRO 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_Last"> <text:span text:style-name="Strong_20_Emphasis">Compatibilité RGPD :</text:span> oui</text:p>
        </text:list-item>
      </text:list>
      <text:p text:style-name="Horizontal_20_Line"/>
      <text:h text:style-name="Heading_20_3" text:outline-level="3"><text:bookmark-start text:name="__RefHeading___credits_11"/><text:bookmark-start text:name="credits"/>Crédits<text:bookmark-end text:name="__RefHeading___credits_11"/><text:bookmark-end text:name="credits"/></text:h>
      <text:list text:style-name="List_20_1" text:continue-numbering="false">
        <text:list-item>
          <text:p text:style-name="List_20_1_Content_First"> Valéry Frémaux (valery@activeprolearn.com) - Développement et tests</text:p>
        </text:list-item>
        <text:list-item>
          <text:p text:style-name="List_20_1_Content_Last"> Florence Labord (florence@activeprolearn.com) - Documentation et tests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2::06:31</meta:creation-date>
    <dc:creator>Generated</dc:creator>
    <dc:date>2026-09-10T12::06:31</dc:date>
    <dc:language>en-US</dc:language>
    <meta:editing-cycles>1</meta:editing-cycles>
    <meta:editing-duration>PT0S</meta:editing-duration>
    <dc:title>blocks:coursenotification</dc:title>
  </office:meta>
</office:document-meta>
</file>