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02e954087d92d2b73c55bf00d499b61.png"/>
  <manifest:file-entry manifest:media-type="image/png" manifest:full-path="Pictures/1edc9ca207e9d4135f9817d5b61d19b7.png"/>
  <manifest:file-entry manifest:media-type="image/png" manifest:full-path="Pictures/80d90f2f9bb4efa215cb05f45074689f.png"/>
  <manifest:file-entry manifest:media-type="image/png" manifest:full-path="Pictures/17a1ea18228bf582c5f8e95eae229a9d.png"/>
  <manifest:file-entry manifest:media-type="image/png" manifest:full-path="Pictures/41b2583bb4e3ad05960c59af5c627313.png"/>
  <manifest:file-entry manifest:media-type="image/png" manifest:full-path="Pictures/f8ee5b0c25c5e2139098e5b776d59bbf.png"/>
  <manifest:file-entry manifest:media-type="image/png" manifest:full-path="Pictures/ed67bfa6437bf4a9e9d5ac1b746aba93.png"/>
  <manifest:file-entry manifest:media-type="image/png" manifest:full-path="Pictures/80673b2431844b4b40ea270b9f7d21a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2.234532095901cm"><draw:image xlink:href="Pictures/602e954087d92d2b73c55bf00d499b61.png" xlink:type="simple" xlink:show="embed" xlink:actuate="onLoad"/></draw:frame></text:p>
      <text:h text:style-name="Heading_20_2" text:outline-level="2"><text:bookmark text:name="blocks:coursenotification:userguide"/><text:bookmark-start text:name="__RefHeading___bloc_course_notificationguide_d_utilisation_1"/><text:bookmark-start text:name="bloc_course_notificationguide_d_utilisation"/>Bloc course Notification : Guide d'utilisation<text:bookmark-end text:name="__RefHeading___bloc_course_notificationguide_d_utilisation_1"/><text:bookmark-end text:name="bloc_course_notificationguide_d_utilisation"/></text:h>
      <text:h text:style-name="Heading_20_3" text:outline-level="3"><text:bookmark-start text:name="__RefHeading___mise_en_place_des_signaux_sur_un_cours_2"/><text:bookmark-start text:name="mise_en_place_des_signaux_sur_un_cours"/>Mise en place des signaux sur un cours<text:bookmark-end text:name="__RefHeading___mise_en_place_des_signaux_sur_un_cours_2"/><text:bookmark-end text:name="mise_en_place_des_signaux_sur_un_cours"/></text:h>
      <text:p text:style-name="Text_20_body">Les cours qui ne contiennent pas d'instance de ce bloc ne sont donc pas concernés par les notifications.</text:p>
      <text:list text:style-name="List_20_1" text:continue-numbering="false">
        <text:list-item>
          <text:p text:style-name="List_20_1_Content_First"> Activez le mode édition du cours</text:p>
        </text:list-item>
        <text:list-item>
          <text:p text:style-name="List_20_1_Content_Last"> Ajoutez une instance de bloc “Notifications de cours”</text:p>
        </text:list-item>
      </text:list>
      <text:p text:style-name="Text_20_body">L'auteur du cours, ou toute personne ayant capacité d'ajouter ce bloc, peut ajouter une (et une seule) instance de notifications de cours à un cours. Cette instance permet d'accéder à l'interface de gestion des messages. </text:p>
      <text:p text:style-name="Text_20_body"><text:span text:style-name="Strong_20_Emphasis">
Nota :</text:span> Ce bloc peut être également ajouté au tableau de bord général de l'utilisateur, qui doit alors avoir une capacité adéquate de gestion dans au moins un des cours ou dans un contexte système pour pouvoir l'utiliser. Le bloc donne accès au backoffice de gestion des notifications qui peut concerner plusieurs cours même s'ils n'ont pas d'instance de ce bloc dans leur interface.</text:p>
      <text:h text:style-name="Heading_20_3" text:outline-level="3"><text:bookmark-start text:name="__RefHeading___presentation_du_bloc_3"/><text:bookmark-start text:name="presentation_du_bloc"/>Présentation du bloc<text:bookmark-end text:name="__RefHeading___presentation_du_bloc_3"/><text:bookmark-end text:name="presentation_du_bloc"/></text:h>
      <text:list text:style-name="List_20_1" text:continue-numbering="false">
        <text:list-item>
          <text:p text:style-name="LastListParagraph_List_20_1_Content_First"> <text:span text:style-name="Strong_20_Emphasis">Notifications du cours :</text:span> Le bloc rend compte des signaux qui sont activés pour le cours : Dans l'exemple ci -dessous, les notifications interviendront sur  fin d'inscription de l'usager (date de fin d'inscription) ou fin du cours (avec une date de fin de cours). Le chiffre entre parenthèse indique le nombre d'usagers concernés qui ont reçu le message.</text:p>
        </text:list-item>
      </text:list>
      <text:p text:style-name="Text_20_body"><draw:frame draw:style-name="mediacenter" draw:name="1" text:anchor-type="paragraph" draw:z-index="1" svg:width="5.2916666666667cm" style:rel-width="100%" svg:height="3.6117724867725cm" style:rel-height="scale"><draw:image xlink:href="Pictures/1edc9ca207e9d4135f9817d5b61d19b7.png" xlink:type="simple" xlink:show="embed" xlink:actuate="onLoad"/></draw:frame></text:p>
      <text:list text:style-name="List_20_1" text:continue-numbering="false">
        <text:list-item>
          <text:p text:style-name="List_20_1_Content_First"> <text:span text:style-name="Strong_20_Emphasis">Lien “lancer les notifications”</text:span> : Il n'est visible qu'en mode débug de la plateforme, à des fins de contrôles pour les développements.</text:p>
        </text:list-item>
        <text:list-item>
          <text:p text:style-name="List_20_1_Content_Last"> <text:span text:style-name="Strong_20_Emphasis">Lien “Etat des notifications”</text:span> : Il permet d'avoir une vue globale sur l'état de situation de chacun des participants et de voir quels signaux leur ont été envoyés.</text:p>
        </text:list-item>
      </text:list>
      <text:p text:style-name="Text_20_body"><draw:frame draw:style-name="mediacenter" draw:name="2" text:anchor-type="paragraph" draw:z-index="2" svg:width="15.875cm" svg:height="3.9018072289157cm"><draw:image xlink:href="Pictures/80d90f2f9bb4efa215cb05f45074689f.png" xlink:type="simple" xlink:show="embed" xlink:actuate="onLoad"/></draw:frame></text:p>
      <text:h text:style-name="Heading_20_3" text:outline-level="3"><text:bookmark-start text:name="__RefHeading___choisir_vos_notifications_4"/><text:bookmark-start text:name="choisir_vos_notifications"/>Choisir vos notifications<text:bookmark-end text:name="__RefHeading___choisir_vos_notifications_4"/><text:bookmark-end text:name="choisir_vos_notifications"/></text:h>
      <text:list text:style-name="List_20_1" text:continue-numbering="false">
        <text:list-item>
          <text:p text:style-name="List_20_1_Content_First"> Editez les réglages du bloc (Mode édition/clic droit/configuration du bloc)</text:p>
          <text:list text:style-name="List_20_1">
            <text:list-item>
              <text:p text:style-name="List_20_1_Content"> Allez dans la zone de votre choix :   </text:p>
              <text:list text:style-name="List_20_1">
                <text:list-item>
                  <text:p text:style-name="List_20_1_Content"> Au début de la formation,</text:p>
                </text:list-item>
                <text:list-item>
                  <text:p text:style-name="List_20_1_Content"> Pendant la formation,</text:p>
                </text:list-item>
                <text:list-item>
                  <text:p text:style-name="List_20_1_Content"> A la fin de la formation</text:p>
                </text:list-item>
                <text:list-item>
                  <text:p text:style-name="List_20_1_Content"> Contenu des messages, pour gérer chaque message en fonction des items ci-dessus</text:p>
                </text:list-item>
                <text:list-item>
                  <text:p text:style-name="List_20_1_Content"> Questionnaire à froid</text:p>
                </text:list-item>
              </text:list>
            </text:list-item>
            <text:list-item>
              <text:p text:style-name="List_20_1_Content_Last"> Cochez la ou les cases de votre choix</text:p>
            </text:list-item>
          </text:list>
        </text:list-item>
      </text:list>
      <text:p text:style-name="Text_20_body"><draw:frame draw:style-name="mediacenter" draw:name="3" text:anchor-type="paragraph" draw:z-index="3" svg:width="15.875cm" svg:height="5.5293630338733cm"><draw:image xlink:href="Pictures/17a1ea18228bf582c5f8e95eae229a9d.png" xlink:type="simple" xlink:show="embed" xlink:actuate="onLoad"/></draw:frame></text:p>
      <text:h text:style-name="Heading_20_4" text:outline-level="4"><text:bookmark-start text:name="__RefHeading___lien_etat_des_notifications_5"/><text:bookmark-start text:name="lien_etat_des_notifications"/>Lien "Etat des notifications"<text:bookmark-end text:name="__RefHeading___lien_etat_des_notifications_5"/><text:bookmark-end text:name="lien_etat_des_notifications"/></text:h>
      <text:p text:style-name="Text_20_body">Ce lien affiche un tableau de synthèse.
Il est accessible sur le front du bloc.</text:p>
      <text:list text:style-name="List_20_1" text:continue-numbering="false">
        <text:list-item>
          <text:p text:style-name="List_20_1_Content_First"> les notifications désactivées (non mobilisées) s'affichent avec un picto sens interdit.</text:p>
        </text:list-item>
        <text:list-item>
          <text:p text:style-name="List_20_1_Content_Last"> les notifications activées avec une croix quand non émises, une coche verte quand émises.</text:p>
        </text:list-item>
      </text:list>
      <text:p text:style-name="Text_20_body"><draw:frame draw:style-name="mediacenter" draw:name="4" text:anchor-type="paragraph" draw:z-index="4" svg:width="46.116875cm" style:rel-width="100%" svg:height="5.4239583333333cm" style:rel-height="scale"><draw:image xlink:href="Pictures/41b2583bb4e3ad05960c59af5c627313.png" xlink:type="simple" xlink:show="embed" xlink:actuate="onLoad"/></draw:frame></text:p>
      <text:h text:style-name="Heading_20_3" text:outline-level="3"><text:bookmark-start text:name="__RefHeading___detail_des_notifications_6"/><text:bookmark-start text:name="detail_des_notifications"/>Détail des notifications<text:bookmark-end text:name="__RefHeading___detail_des_notifications_6"/><text:bookmark-end text:name="detail_des_notifications"/></text:h>
      <text:h text:style-name="Heading_20_4" text:outline-level="4"><text:bookmark-start text:name="__RefHeading___ongletau_debut_de_la_formation_7"/><text:bookmark-start text:name="ongletau_debut_de_la_formation"/>Onglet  : Au début de la formation<text:bookmark-end text:name="__RefHeading___ongletau_debut_de_la_formation_7"/><text:bookmark-end text:name="ongletau_debut_de_la_formation"/></text:h>
      <text:list text:style-name="List_20_1" text:continue-numbering="false">
        <text:list-item>
          <text:p text:style-name="List_20_1_Content_First"> Inscription :</text:p>
          <text:list text:style-name="List_20_1">
            <text:list-item>
              <text:p text:style-name="List_20_1_Content"> Premier rappel après inscription (soit à 7 jours)</text:p>
            </text:list-item>
            <text:list-item>
              <text:p text:style-name="List_20_1_Content_Last"> Second rappel après inscription (soit à 15 jours)</text:p>
            </text:list-item>
          </text:list>
        </text:list-item>
      </text:list>
      <text:h text:style-name="Heading_20_4" text:outline-level="4"><text:bookmark-start text:name="__RefHeading___ongletpendant_la_formation_8"/><text:bookmark-start text:name="ongletpendant_la_formation"/>Onglet  : Pendant la formation<text:bookmark-end text:name="__RefHeading___ongletpendant_la_formation_8"/><text:bookmark-end text:name="ongletpendant_la_formation"/></text:h>
      <text:list text:style-name="List_20_1" text:continue-numbering="false">
        <text:list-item>
          <text:p text:style-name="List_20_1_Content_First"> Inactivité </text:p>
          <text:list text:style-name="List_20_1">
            <text:list-item>
              <text:p text:style-name="List_20_1_Content"> Date calculée à partir de la dernière requête faite par l'élève en omettant bien sur les signaux 7 et 15 jours de début de formation, pour éviter redondances</text:p>
            </text:list-item>
            <text:list-item>
              <text:p text:style-name="List_20_1_Content_Last"> Exemple si on mets 15 , cela donnera 15+7 : 21 jours pour le premier signal, soit 3 semaines.</text:p>
            </text:list-item>
          </text:list>
        </text:list-item>
      </text:list>
      <text:p text:style-name="Text_20_body"><text:span text:style-name="Strong_20_Emphasis">Nota :</text:span> Même si cette relance est activée, si le cours à un cours au statut achevé pour un usager, quelque soit la règle d'achèvement du cours, les émissions de mails ne seront pas effectuées pour cet usager.</text:p>
      <text:h text:style-name="Heading_20_4" text:outline-level="4"><text:bookmark-start text:name="__RefHeading___ongleta_la_fin_de_la_formation_9"/><text:bookmark-start text:name="ongleta_la_fin_de_la_formation"/>Onglet  : A la fin de  la formation<text:bookmark-end text:name="__RefHeading___ongleta_la_fin_de_la_formation_9"/><text:bookmark-end text:name="ongleta_la_fin_de_la_formation"/></text:h>
      <text:list text:style-name="List_20_1" text:continue-numbering="false">
        <text:list-item>
          <text:p text:style-name="List_20_1_Content_First"> Choix possibles :</text:p>
          <text:list text:style-name="List_20_1">
            <text:list-item>
              <text:p text:style-name="List_20_1_Content"> Deux semaines de la fin</text:p>
            </text:list-item>
            <text:list-item>
              <text:p text:style-name="List_20_1_Content"> Une semaine de la fin</text:p>
            </text:list-item>
            <text:list-item>
              <text:p text:style-name="List_20_1_Content_Last"> A la fin de l'accès</text:p>
            </text:list-item>
          </text:list>
        </text:list-item>
      </text:list>
      <text:list text:style-name="List_20_1" text:continue-numbering="false">
        <text:list-item>
          <text:p text:style-name="List_20_1_Content_First"> la date de <text:span text:style-name="Strong_20_Emphasis">fin</text:span> est potentiellement :</text:p>
          <text:list text:style-name="List_20_1">
            <text:list-item>
              <text:p text:style-name="List_20_1_Content"> la date de fin de cours</text:p>
            </text:list-item>
            <text:list-item>
              <text:p text:style-name="List_20_1_Content_Last"> La date de fin d'inscription au cours pour l'élève</text:p>
            </text:list-item>
          </text:list>
        </text:list-item>
      </text:list>
      <text:list text:style-name="List_20_1" text:continue-numbering="false">
        <text:list-item>
          <text:p text:style-name="List_20_1_Content_First"> Exemple</text:p>
          <text:list text:style-name="List_20_1">
            <text:list-item>
              <text:p text:style-name="List_20_1_Content"> Fin du cours 30 juin</text:p>
            </text:list-item>
            <text:list-item>
              <text:p text:style-name="List_20_1_Content"> Fin de l'accès au cours pour étudiant 15 juin</text:p>
            </text:list-item>
            <text:list-item>
              <text:p text:style-name="List_20_1_Content_Last"> –&gt; La date de prise en compte sera la date la plus courte, donc ici le 15 juin</text:p>
            </text:list-item>
          </text:list>
        </text:list-item>
      </text:list>
      <text:h text:style-name="Heading_20_3" text:outline-level="3"><text:bookmark-start text:name="__RefHeading___onglet_questionnaire_a_froid_10"/><text:bookmark-start text:name="onglet_questionnaire_a_froid"/>Onglet questionnaire à froid<text:bookmark-end text:name="__RefHeading___onglet_questionnaire_a_froid_10"/><text:bookmark-end text:name="onglet_questionnaire_a_froid"/></text:h>
      <text:p text:style-name="Text_20_body">Si vous utilisez l'activité questionnaire de Moodle, ces derniers  peuvent être adressés automatiquement par mail grâce au bloc notifications, et pour l'usager qui répondra au mail, les résultats seront récupérés dans Moodle.</text:p>
      <text:list text:style-name="List_20_1" text:continue-numbering="false">
        <text:list-item>
          <text:p text:style-name="List_20_1_Content_First"> Activer la fonctionnalité avec la case à cocher</text:p>
        </text:list-item>
        <text:list-item>
          <text:p text:style-name="List_20_1_Content"> Choisissez l'instance de questionnaire qui est dans le cours</text:p>
        </text:list-item>
        <text:list-item>
          <text:p text:style-name="List_20_1_Content"> Choisissez le délai pour émission du questionnaire (1 jour, un mois</text:p>
        </text:list-item>
        <text:list-item>
          <text:p text:style-name="List_20_1_Content"> Choisissez la condition de déclenchement</text:p>
          <text:list text:style-name="List_20_1">
            <text:list-item>
              <text:p text:style-name="List_20_1_Content"> Achèvement du cours : La règle d'achèvement du cours doit être précisée dans les réglages du cours</text:p>
            </text:list-item>
            <text:list-item>
              <text:p text:style-name="List_20_1_Content_Last"> Activité  : si le déclanchement de la notification est basé sur la complétude d'une activité, préciser laquelle via la liste déroulante qui apparait sur ce choix.</text:p>
            </text:list-item>
          </text:list>
        </text:list-item>
      </text:list>
      <text:p text:style-name="Text_20_body">Exemple : 
<draw:frame draw:style-name="mediacenter" draw:name="5" text:anchor-type="paragraph" draw:z-index="5" svg:width="15.875cm" svg:height="7.0456460674157cm"><draw:image xlink:href="Pictures/f8ee5b0c25c5e2139098e5b776d59bbf.png" xlink:type="simple" xlink:show="embed" xlink:actuate="onLoad"/></draw:frame></text:p>
      <text:p text:style-name="Text_20_body"><text:a xlink:type="simple" xlink:href="https://docs.activeprolearn.com/doku.php?id=block:coursenotification:userguidepro" text:style-name="Internet_20_link" text:visited-style-name="Visited_20_Internet_20_Link">En savoir plus</text:a></text:p>
      <text:h text:style-name="Heading_20_3" text:outline-level="3"><text:bookmark-start text:name="__RefHeading___onglet_contenu_des_messagesles_messages_a_envoyer_11"/><text:bookmark-start text:name="onglet_contenu_des_messagesles_messages_a_envoyer"/>Onglet Contenu des messages : les messages à envoyer<text:bookmark-end text:name="__RefHeading___onglet_contenu_des_messagesles_messages_a_envoyer_11"/><text:bookmark-end text:name="onglet_contenu_des_messagesles_messages_a_envoyer"/></text:h>
      <text:list text:style-name="List_20_1" text:continue-numbering="false">
        <text:list-item>
          <text:p text:style-name="List_20_1_Content_First"> Ces messages sont optionnels, car le texte des notifications est automatique, il est basé sur la chaine de langue du bloc, dans les fichiers de langue</text:p>
        </text:list-item>
        <text:list-item>
          <text:p text:style-name="List_20_1_Content"> Pour personnaliser vos messages de notification :</text:p>
          <text:list text:style-name="List_20_1">
            <text:list-item>
              <text:p text:style-name="List_20_1_Content"> Editez les réglages du bloc (Mode édition/clic droit/configuration du bloc).</text:p>
            </text:list-item>
            <text:list-item>
              <text:p text:style-name="List_20_1_Content"> Allez dans “Messages à envoyer”</text:p>
            </text:list-item>
            <text:list-item>
              <text:p text:style-name="List_20_1_Content_Last"> Rédigez titre et contenus de votre choix pour chaque rappel</text:p>
            </text:list-item>
          </text:list>
        </text:list-item>
      </text:list>
      <text:p text:style-name="Text_20_body">Exemple à la fin de la formation :</text:p>
      <text:p text:style-name="Text_20_body"><draw:frame draw:style-name="mediacenter" draw:name="6" text:anchor-type="paragraph" draw:z-index="6" svg:width="15.875cm" svg:height="7.2244703389831cm"><draw:image xlink:href="Pictures/ed67bfa6437bf4a9e9d5ac1b746aba93.png" xlink:type="simple" xlink:show="embed" xlink:actuate="onLoad"/></draw:frame></text:p>
      <text:h text:style-name="Heading_20_3" text:outline-level="3"><text:bookmark-start text:name="__RefHeading___gestion_avancee_des_messages_12"/><text:bookmark-start text:name="gestion_avancee_des_messages"/>Gestion avancée des messages<text:bookmark-end text:name="__RefHeading___gestion_avancee_des_messages_12"/><text:bookmark-end text:name="gestion_avancee_des_messages"/></text:h>
      <text:list text:style-name="List_20_1" text:continue-numbering="false">
        <text:list-item>
          <text:p text:style-name="List_20_1_Content_First"> Vous pouvez utiliser des variables dynamiques dans vos messages :</text:p>
          <text:list text:style-name="List_20_1">
            <text:list-item>
              <text:p text:style-name="List_20_1_Content"> {{WWWROOT}}   : URL de votre Moodle</text:p>
            </text:list-item>
            <text:list-item>
              <text:p text:style-name="List_20_1_Content"> {{COURSE}}    : Nom du cours</text:p>
            </text:list-item>
            <text:list-item>
              <text:p text:style-name="List_20_1_Content"> {{COURSEURL}} : Url du cours</text:p>
            </text:list-item>
            <text:list-item>
              <text:p text:style-name="List_20_1_Content"> {{COURSEID}}  : ID du cours</text:p>
            </text:list-item>
            <text:list-item>
              <text:p text:style-name="List_20_1_Content"> {{SITENAME}}  : Nom du site</text:p>
            </text:list-item>
            <text:list-item>
              <text:p text:style-name="List_20_1_Content"> {{USERNAME}}  : Login usager</text:p>
            </text:list-item>
            <text:list-item>
              <text:p text:style-name="List_20_1_Content"> {{FIRSTNAME}} : Prénom usager</text:p>
            </text:list-item>
            <text:list-item>
              <text:p text:style-name="List_20_1_Content_Last"> {{LASTNAME}}  : Nom de famille usager</text:p>
            </text:list-item>
          </text:list>
        </text:list-item>
      </text:list>
      <text:h text:style-name="Heading_20_3" text:outline-level="3"><text:bookmark-start text:name="__RefHeading___configuration_centrale_du_bloc_13"/><text:bookmark-start text:name="configuration_centrale_du_bloc"/>Configuration centrale du bloc<text:bookmark-end text:name="__RefHeading___configuration_centrale_du_bloc_13"/><text:bookmark-end text:name="configuration_centrale_du_bloc"/></text:h>
      <text:list text:style-name="List_20_1" text:continue-numbering="false">
        <text:list-item>
          <text:p text:style-name="LastListParagraph_List_20_1_Content_First"> Pour gérer le bloc en administration centrale, et décider ce qui est activé par defaut : Admin du site/plugin/blocs/notifications de cours</text:p>
        </text:list-item>
      </text:list>
      <text:p text:style-name="Text_20_body"><draw:frame draw:style-name="mediacenter" draw:name="7" text:anchor-type="paragraph" draw:z-index="7" svg:width="5.2916666666667cm" style:rel-width="100%" svg:height="6.4045965608466cm" style:rel-height="scale"><draw:image xlink:href="Pictures/80673b2431844b4b40ea270b9f7d21ac.png" xlink:type="simple" xlink:show="embed" xlink:actuate="onLoad"/></draw:frame></text:p>
      <text:h text:style-name="Heading_20_3" text:outline-level="3"><text:bookmark-start text:name="__RefHeading___administrateuractivation_de_la_tache_liee_14"/><text:bookmark-start text:name="administrateuractivation_de_la_tache_liee"/>Administrateur : Activation de la tâche liée<text:bookmark-end text:name="__RefHeading___administrateuractivation_de_la_tache_liee_14"/><text:bookmark-end text:name="administrateuractivation_de_la_tache_liee"/></text:h>
      <text:list text:style-name="List_20_1" text:continue-numbering="false">
        <text:list-item>
          <text:p text:style-name="List_20_1_Content_First"> Tâche d'émission des notifications doit être activée via le cron</text:p>
          <text:list text:style-name="List_20_1">
            <text:list-item>
              <text:p text:style-name="List_20_1_Content_Last"> Voir le guide technique</text:p>
            </text:list-item>
          </text:list>
        </text:list-item>
      </text:list>
      <text:p text:style-name="Horizontal_20_Line"/>
      <text:p text:style-name="Text_20_body"><text:a xlink:type="simple" xlink:href="https://docs.activeprolearn.com/doku.php?id=blocks:coursenotification" text:style-name="Internet_20_link" text:visited-style-name="Visited_20_Internet_20_Link">Revenir à l'index du composant</text:a>-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00::40:38</meta:creation-date>
    <dc:creator>Generated</dc:creator>
    <dc:date>2026-08-29T00::40:38</dc:date>
    <dc:language>en-US</dc:language>
    <meta:editing-cycles>1</meta:editing-cycles>
    <meta:editing-duration>PT0S</meta:editing-duration>
    <dc:title>blocks:coursenotification:userguide</dc:title>
  </office:meta>
</office:document-meta>
</file>