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26f4ea881b9f3e7433aeb1bf316cc70.png"/>
  <manifest:file-entry manifest:media-type="image/svg+xml" manifest:full-path="Pictures/e06de6ef5776043e56e856ebe5c29270.svg"/>
  <manifest:file-entry manifest:media-type="image/png" manifest:full-path="Pictures/1f495579d1e08b6cee44aa74643e0e70.png"/>
  <manifest:file-entry manifest:media-type="image/png" manifest:full-path="Pictures/12361f9342359e9d422b67ff10e61648.png"/>
  <manifest:file-entry manifest:media-type="image/png" manifest:full-path="Pictures/11240363b70d4cb565735f8c3c880a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courseascendants"/><text:bookmark-start text:name="__RefHeading___bloc_course_ascendants_mon_parcours_de_formation_1"/><text:bookmark-start text:name="bloc_course_ascendants_mon_parcours_de_formation"/>Bloc Course Ascendants (Mon parcours de formation)<text:bookmark-end text:name="__RefHeading___bloc_course_ascendants_mon_parcours_de_formation_1"/><text:bookmark-end text:name="bloc_course_ascendants_mon_parcours_de_formation"/></text:h>
      <text:p text:style-name="Text_20_body"><text:a xlink:type="simple" xlink:href="http://demo.formation-enligne.com/course/view.php?id=49" text:style-name="Internet_20_link" text:visited-style-name="Visited_20_Internet_20_Link">VOIR LIVE sur un cours ActiveProLearn</text:a></text:p>
      <text:p text:style-name="Text_20_body"><draw:frame draw:style-name="mediaright" draw:name="1" text:anchor-type="paragraph" draw:z-index="1" svg:width="3.175cm" style:rel-width="100%" svg:height="3.175cm" style:rel-height="scale"><draw:image xlink:href="Pictures/326f4ea881b9f3e7433aeb1bf316cc70.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Il s'agit de permettre à un enseignant de rapidement activer ou désactiver un module de cours (métacours) dans le cursus (le cours où le bloc est implanté) à partir d'une sélection de modules (métacours disponibles) trouvés dans une catégorie de cours désignée. 
Ce bloc est un accessoire aux stratégies de “metacours”, en vue de simplifier et faciliter la mise en place de dépendances d'inscriptions entre plusieurs cours de Moodle. </text:p>
      <text:p text:style-name="Text_20_body">Les cours listés sont sensibles à l'achèvement de cours pour forcer un accès dans l'ordre présenté.</text:p>
      <text:p text:style-name="Text_20_body"><draw:frame draw:style-name="media" draw:name="2" text:anchor-type="as-char" draw:z-index="2" svg:width="" svg:rel-width="100%" svg:height="0cm"><draw:image xlink:href="Pictures/e06de6ef5776043e56e856ebe5c29270.svg" xlink:type="simple" xlink:show="embed" xlink:actuate="onLoad"/></draw:frame> Ce bloc “Mon plan de formation”  depuis l'intégration au core Moodle de l'approche par compétences, ne doit pas être confondu avec le bloc nommé “Plan de formation” lié à ce framework.</text:p>
      <text:p text:style-name="Text_20_body">
<text:a xlink:type="simple" xlink:href="https://docs.activeprolearn.com/doku.php?id=rappels_sur_les_meta-cours" text:style-name="Internet_20_link" text:visited-style-name="Visited_20_Internet_20_Link">Rappels sur les méta-cours</text:a>
<draw:frame draw:style-name="mediacenter" draw:name="3" text:anchor-type="paragraph" draw:z-index="3" svg:width="10.95375cm" svg:height="8.016875cm"><draw:image xlink:href="Pictures/1f495579d1e08b6cee44aa74643e0e70.png" xlink:type="simple" xlink:show="embed" xlink:actuate="onLoad"/></draw:fram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blocks:courseascendants:installguide" text:style-name="Internet_20_link" text:visited-style-name="Visited_20_Internet_20_Link">Guide d'installation</text:a></text:p>
        </text:list-item>
        <text:list-item>
          <text:p text:style-name="List_20_1_Content"> <text:a xlink:type="simple" xlink:href="https://docs.activeprolearn.com/doku.php?id=blocks:courseascendants:userguide" text:style-name="Internet_20_link" text:visited-style-name="Visited_20_Internet_20_Link">Guide d'utilisation</text:a></text:p>
        </text:list-item>
        <text:list-item>
          <text:p text:style-name="List_20_1_Content_Last"> <text:a xlink:type="simple" xlink:href="https://docs.activeprolearn.com/doku.php?id=blocks:courseascendants:technique" text:style-name="Internet_20_link" text:visited-style-name="Visited_20_Internet_20_Link">Guide technique</text:a></text:p>
        </text:list-item>
      </text:list>
      <text:h text:style-name="Heading_20_3" text:outline-level="3"><text:bookmark-start text:name="__RefHeading___composants_lies_4"/><text:bookmark-start text:name="composants_lies"/>Composants liés<text:bookmark-end text:name="__RefHeading___composants_lies_4"/><text:bookmark-end text:name="composants_lies"/></text:h>
      <text:list text:style-name="List_20_1" text:continue-numbering="false">
        <text:list-item>
          <text:p text:style-name="LastListParagraph_List_20_1_Content_First"> Le bloc <text:span text:style-name="Strong_20_Emphasis">Mon parcours de formation</text:span> (Course Ascendants) peut être utilement complété par l'usage du bloc <text:a xlink:type="simple" xlink:href="https://docs.activeprolearn.com/doku.php?id=blocks:coursedescendants" text:style-name="Internet_20_link" text:visited-style-name="Visited_20_Internet_20_Link">Espaces Descendants</text:a> dans les modules de formation ou unités d'enseignement.</text:p>
        </text:list-item>
      </text:list>
      <text:p text:style-name="Text_20_body">Il permet en effet de revenir au cursus (ou parcours de formation) directement depuis le cours méta.</text:p>
      <text:h text:style-name="Heading_20_3" text:outline-level="3"><text:bookmark-start text:name="__RefHeading___sommaire_des_fonctionnalites_5"/><text:bookmark-start text:name="sommaire_des_fonctionnalites"/>Sommaire des fonctionnalités<text:bookmark-end text:name="__RefHeading___sommaire_des_fonctionnalites_5"/><text:bookmark-end text:name="sommaire_des_fonctionnalites"/></text:h>
      <text:list text:style-name="List_20_1" text:continue-numbering="false">
        <text:list-item>
          <text:p text:style-name="List_20_1_Content_First"> Sélection d'une catégorie racine source pour les modules</text:p>
        </text:list-item>
        <text:list-item>
          <text:p text:style-name="List_20_1_Content"> Activation/désactivation des modules de cours</text:p>
        </text:list-item>
        <text:list-item>
          <text:p text:style-name="List_20_1_Content"> Présentation des liens vers les modules de cours</text:p>
        </text:list-item>
        <text:list-item>
          <text:p text:style-name="List_20_1_Content"> Affichage/masquage des catégories</text:p>
        </text:list-item>
        <text:list-item>
          <text:p text:style-name="List_20_1_Content_Last"> Création automatique du “groupe cursus”</text:p>
        </text:list-item>
      </text:list>
      <text:h text:style-name="Heading_20_3" text:outline-level="3"><text:bookmark-start text:name="__RefHeading___fonctionnalites_additionnelles_pro_6"/><text:bookmark-start text:name="fonctionnalites_additionnelles_pro"/>Fonctionnalités additionnelles PRO<text:bookmark-end text:name="__RefHeading___fonctionnalites_additionnelles_pro_6"/><text:bookmark-end text:name="fonctionnalites_additionnelles_pro"/></text:h>
      <text:list text:style-name="List_20_1" text:continue-numbering="false">
        <text:list-item>
          <text:p text:style-name="List_20_1_Content_First"> Verrouillage de liste des cours sur l'achèvement de cours <text:span text:style-name="Strong_20_Emphasis">(PRO)</text:span></text:p>
        </text:list-item>
        <text:list-item>
          <text:p text:style-name="List_20_1_Content"> Verrouillage de liste des cours sur achèvement d'activité d'un autre cours <text:span text:style-name="Strong_20_Emphasis">(PRO)</text:span></text:p>
        </text:list-item>
        <text:list-item>
          <text:p text:style-name="List_20_1_Content"> Renommage du bloc <text:span text:style-name="Strong_20_Emphasis">(PRO)</text:span></text:p>
        </text:list-item>
        <text:list-item>
          <text:p text:style-name="List_20_1_Content_Last"> Choix d' affichage en vignettes ou en liste pour les cours <text:span text:style-name="Strong_20_Emphasis">(PRO)</text:span></text:p>
        </text:list-item>
      </text:list>
      <text:h text:style-name="Heading_20_3" text:outline-level="3"><text:bookmark-start text:name="__RefHeading___fiche_technique_7"/><text:bookmark-start text:name="fiche_technique"/>Fiche technique<text:bookmark-end text:name="__RefHeading___fiche_technique_7"/><text:bookmark-end text:name="fiche_techniqu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block_course_ascendants</text:p>
        </text:list-item>
        <text:list-item>
          <text:p text:style-name="List_20_1_Content"> <text:span text:style-name="Strong_20_Emphasis">Famille fonctionnelle :</text:span> Navigation et ergonomie</text:p>
        </text:list-item>
        <text:list-item>
          <text:p text:style-name="List_20_1_Content"> <text:span text:style-name="Strong_20_Emphasis">Versions :</text:span> <draw:frame draw:style-name="media" draw:name="4" text:anchor-type="as-char" draw:z-index="4" svg:width="1.8785416666667cm" svg:height="0.74083333333333cm"><draw:image xlink:href="Pictures/12361f9342359e9d422b67ff10e61648.png" xlink:type="simple" xlink:show="embed" xlink:actuate="onLoad"/></draw:frame> à <draw:frame draw:style-name="media" draw:name="5" text:anchor-type="as-char" draw:z-index="5" svg:width="1.8785416666667cm" svg:height="0.74083333333333cm"><draw:image xlink:href="Pictures/11240363b70d4cb565735f8c3c880aa2.png" xlink:type="simple" xlink:show="embed" xlink:actuate="onLoad"/></draw:frame></text:p>
        </text:list-item>
        <text:list-item>
          <text:p text:style-name="List_20_1_Content"> <text:span text:style-name="Strong_20_Emphasis">Distribution :</text:span> Publique et <text:span text:style-name="Strong_20_Emphasis">PRO</text:span> (TMA)</text:p>
        </text:list-item>
        <text:list-item>
          <text:p text:style-name="List_20_1_Content"> <text:span text:style-name="Strong_20_Emphasis">Disponibilité :</text:span> Stable</text:p>
        </text:list-item>
        <text:list-item>
          <text:p text:style-name="List_20_1_Content_Last"> <text:span text:style-name="Strong_20_Emphasis">Compatibilité RGDP :</text:span> &gt;= Moodle 3.4.2</text:p>
        </text:list-item>
      </text:list>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 développements</text:p>
        </text:list-item>
        <text:list-item>
          <text:p text:style-name="List_20_1_Content_Last"> Florence Labord (florence@activeprolearn.com) - Documentation - Qualification fonctionnelle</text:p>
        </text:list-item>
      </text:list>
      <text:h text:style-name="Heading_20_3" text:outline-level="3"><text:bookmark-start text:name="__RefHeading___roadmap_9"/><text:bookmark-start text:name="roadmap"/>Roadmap<text:bookmark-end text:name="__RefHeading___roadmap_9"/><text:bookmark-end text:name="roadmap"/></text:h>
      <text:p text:style-name="Text_20_body">Il est apparu dans certain projet un intérêt à coupler les stratégies de gestion dynamique de la dépendance des cours par liaisons métacours avec les règles d'achèvement entre cours. 
Ceci permettrait de faciliter le travail de constitution de cursus en automatisant la prise en charge de fonctionnalités connexes. </text:p>
      <text:list text:style-name="List_20_1" text:continue-numbering="false">
        <text:list-item>
          <text:p text:style-name="LastListParagraph_List_20_1_Content_First"> Ajouter une prise en charge optionnelle de la synchronisation des règles d'achèvement d'autres cours sur le cursus, lors de l'activation/désactivation de sous-modules de formation.</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34:00</meta:creation-date>
    <dc:creator>Generated</dc:creator>
    <dc:date>2026-08-28T20::34:00</dc:date>
    <dc:language>en-US</dc:language>
    <meta:editing-cycles>1</meta:editing-cycles>
    <meta:editing-duration>PT0S</meta:editing-duration>
    <dc:title>blocks:courseascendants</dc:title>
  </office:meta>
</office:document-meta>
</file>