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87499ded3ab195fb2c8ab0864d366b3f.png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blocks:courseascendants:userguide:operation"/><text:bookmark-start text:name="__RefHeading___bloc_cours_ascendants_mon_plan_de_formationguide_operationnel_1"/><text:bookmark-start text:name="bloc_cours_ascendants_mon_plan_de_formationguide_operationnel"/>Bloc Cours Ascendants (Mon plan de formation):  Guide opérationnel<text:bookmark-end text:name="__RefHeading___bloc_cours_ascendants_mon_plan_de_formationguide_operationnel_1"/><text:bookmark-end text:name="bloc_cours_ascendants_mon_plan_de_formationguide_operationnel"/></text:h>
      <text:h text:style-name="Heading_20_3" text:outline-level="3"><text:bookmark-start text:name="__RefHeading___le_cursus_2"/><text:bookmark-start text:name="le_cursus"/>le cursus<text:bookmark-end text:name="__RefHeading___le_cursus_2"/><text:bookmark-end text:name="le_cursus"/></text:h>
      <text:p text:style-name="Text_20_body">Un cursus est un cours Moodle dans lequel est placé un module Cours Ascendants. Ce cursus est un espace de travail à part entière. </text:p>
      <text:p text:style-name="Text_20_body"><draw:frame draw:style-name="mediacenter" draw:name="1" text:anchor-type="paragraph" draw:z-index="1" svg:width="7.1702083333333cm" style:rel-width="100%" svg:height="10.424583333333cm" style:rel-height="scale"><draw:image xlink:href="Pictures/87499ded3ab195fb2c8ab0864d366b3f.png" xlink:type="simple" xlink:show="embed" xlink:actuate="onLoad"/></draw:frame></text:p>
      <text:p text:style-name="Text_20_body"><text:span text:style-name="Emphasis">Sur l'illustration vous pouvez voir deux modules pointés par le bloc Course Ascendants dans le cursus CQP pizzailo. <text:span text:style-name="Strong_20_Emphasis">nb :</text:span> le bloc orange (non commencé/not visited) a été remplacé par du bleu</text:span></text:p>
      <text:p text:style-name="Text_20_body">Le cursus peut être mis à profit comme “espace général” à l'ensemble du plan de formation et proposer des activités transverses à tous les modules qui constituent le cursus.</text:p>
      <text:p text:style-name="Text_20_body"><text:span text:style-name="Emphasis">Exemple :</text:span> Le forum des nouvelles “de la formation” réside de manière avantageuse dans ce cursus, même si certains modules pourraient diffuser des nouvelles plus “locales” à un sujet donné.</text:p>
      <text:p text:style-name="Text_20_body"><draw:frame draw:style-name="media" draw:name="2" text:anchor-type="as-char" draw:z-index="2" svg:width="" svg:rel-width="100%" svg:height="0cm"><draw:image xlink:href="Pictures/e06de6ef5776043e56e856ebe5c29270.svg" xlink:type="simple" xlink:show="embed" xlink:actuate="onLoad"/></draw:frame> C'est donc le bloc course ascendant qui va assurer la propagation des inscrits aux cours vers les différents modules ou UE.</text:p>
      <text:h text:style-name="Heading_20_3" text:outline-level="3"><text:bookmark-start text:name="__RefHeading___le_module_de_formation_3"/><text:bookmark-start text:name="le_module_de_formation"/>Le module de formation<text:bookmark-end text:name="__RefHeading___le_module_de_formation_3"/><text:bookmark-end text:name="le_module_de_formation"/></text:h>
      <text:p text:style-name="Text_20_body">Un module de formation ou UE  est un cours résidant dans une catégorie ou sous-catégorie pointée par le bloc Course Ascendants d'un “cours cursus”. Ce cours ne sera devenu un méta cours QUE SI il est activé dans le plan de formation.</text:p>
      <text:h text:style-name="Heading_20_3" text:outline-level="3"><text:bookmark-start text:name="__RefHeading___sensibilite_a_l_achevement_de_cours_4"/><text:bookmark-start text:name="sensibilite_a_l_achevement_de_cours"/>Sensibilité à l'achèvement de cours<text:bookmark-end text:name="__RefHeading___sensibilite_a_l_achevement_de_cours_4"/><text:bookmark-end text:name="sensibilite_a_l_achevement_de_cours"/></text:h>
      <text:p text:style-name="Text_20_body">Si vous souhaitez restreindre l'accès aux différents modules composants votre parcours, il conviendra de mettre en œuvre l'achèvement de cours dans les réglages du cours module concerné - Réglage de cours/modifier les règles d'achèvement de cours.</text:p>
      <text:p text:style-name="Text_20_body">Concrètement, l'accès au module suivant ne sera pas possible tant que les conditions d'achèvement ne seront pas atteintes.</text:p>
      <text:h text:style-name="Heading_20_3" text:outline-level="3"><text:bookmark-start text:name="__RefHeading___le_plan_de_formation_5"/><text:bookmark-start text:name="le_plan_de_formation"/>Le plan de formation<text:bookmark-end text:name="__RefHeading___le_plan_de_formation_5"/><text:bookmark-end text:name="le_plan_de_formation"/></text:h>
      <text:p text:style-name="Text_20_body">Le plan de formation est implicitement l'ensemble des modules activés dans le bloc Course Ascendants.</text:p>
      <text:h text:style-name="Heading_20_3" text:outline-level="3"><text:bookmark-start text:name="__RefHeading___le_groupe_cursus_6"/><text:bookmark-start text:name="le_groupe_cursus"/>Le "Groupe Cursus"<text:bookmark-end text:name="__RefHeading___le_groupe_cursus_6"/><text:bookmark-end text:name="le_groupe_cursus"/></text:h>
      <text:p text:style-name="Text_20_body">Le raccordement d'un cours/module à un cours/cursus peut s'accompagner de la création automatique d'un “groupe de cours” dans le module pour représenter les étudiants qui sont inscrits via le cours/cursus. Cette fonctionnalité peut être utile si vous utilisez un même “cours/module” dans plusieurs cursus, et que vous souhaitez pouvoir segmenter les populations d'étudiants provenant de ces cursus sans avoir à gérer manuellement la mise en groupe.</text:p>
      <text:p text:style-name="Horizontal_20_Line"/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ist_20_1_Content_First"> Valéry Frémaux (valery@activeprolearn.com) - Développements et documentation</text:p>
        </text:list-item>
        <text:list-item>
          <text:p text:style-name="List_20_1_Content_Last"> Florence Labord (florence@activeprolearn.com) Tests fonctionnels et documentation</text:p>
        </text:list-item>
      </text:list>
      <text:p text:style-name="Text_20_body"><text:a xlink:type="simple" xlink:href="https://docs.activeprolearn.com/doku.php?id=blocks:courseascendants:userguide" text:style-name="Internet_20_link" text:visited-style-name="Visited_20_Internet_20_Link">Revenir à l'index du guide d'utilisation</text:a> -  <text:a xlink:type="simple" xlink:href="https://docs.activeprolearn.com/doku.php?id=blocks:courseascendants:userguide:pedagogie" text:style-name="Internet_20_link" text:visited-style-name="Visited_20_Internet_20_Link">Lire le guide pédagogique</text:a> - <text:a xlink:type="simple" xlink:href="https://docs.activeprolearn.com/doku.php?id=blocks:courseascendants" text:style-name="Internet_20_link" text:visited-style-name="Visited_20_Internet_20_Link">Revenir à l'index du composant</text:a>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36:10</meta:creation-date>
    <dc:creator>Generated</dc:creator>
    <dc:date>2026-08-30T06::36:10</dc:date>
    <dc:language>en-US</dc:language>
    <meta:editing-cycles>1</meta:editing-cycles>
    <meta:editing-duration>PT0S</meta:editing-duration>
    <dc:title>blocks:courseascendants:userguide:operation</dc:title>
  </office:meta>
</office:document-meta>
</file>