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cfff255dc1a610d422285cb8fc9662d4.png"/>
  <manifest:file-entry manifest:media-type="image/png" manifest:full-path="Pictures/03f62eb2268ff7c301381f0d0393157b.png"/>
  <manifest:file-entry manifest:media-type="image/png" manifest:full-path="Pictures/69274ec8df86291a2a586d5e53950e7c.png"/>
  <manifest:file-entry manifest:media-type="image/png" manifest:full-path="Pictures/8ec77220f9aaf8d70190274fd75505c1.png"/>
  <manifest:file-entry manifest:media-type="image/png" manifest:full-path="Pictures/bc84f6dd8af1db014800814196e8a219.png"/>
  <manifest:file-entry manifest:media-type="image/png" manifest:full-path="Pictures/2e3b934b09728b7dfdf0893efa2facc2.png"/>
  <manifest:file-entry manifest:media-type="image/png" manifest:full-path="Pictures/002f10ea0b2b3f7bdb456aac70d8b5e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1" text:outline-level="1"><text:bookmark text:name="blocks:courseascendants:userguide"/><text:bookmark-start text:name="__RefHeading___bloc_cours_ascendants_mon_plan_de_formationguide_d_utilisation_1"/><text:bookmark-start text:name="bloc_cours_ascendants_mon_plan_de_formationguide_d_utilisation"/>Bloc Cours Ascendants (Mon plan de formation)  : Guide d'utilisation<text:bookmark-end text:name="__RefHeading___bloc_cours_ascendants_mon_plan_de_formationguide_d_utilisation_1"/><text:bookmark-end text:name="bloc_cours_ascendants_mon_plan_de_formationguide_d_utilisation"/></text:h>
      <text:h text:style-name="Heading_20_2" text:outline-level="2"><text:bookmark-start text:name="__RefHeading___aspects_pedagogiques_2"/><text:bookmark-start text:name="aspects_pedagogiques"/>Aspects pédagogiques<text:bookmark-end text:name="__RefHeading___aspects_pedagogiques_2"/><text:bookmark-end text:name="aspects_pedagogiques"/></text:h>
      <text:p text:style-name="Text_20_body">
<text:a xlink:type="simple" xlink:href="https://docs.activeprolearn.com/doku.php?id=blocks:courseascendants:userguide:pedagogie" text:style-name="Internet_20_link" text:visited-style-name="Visited_20_Internet_20_Link">Lire le guide pédagogique</text:a></text:p>
      <text:h text:style-name="Heading_20_2" text:outline-level="2"><text:bookmark-start text:name="__RefHeading___concepts_operationnels_3"/><text:bookmark-start text:name="concepts_operationnels"/>Concepts opérationnels<text:bookmark-end text:name="__RefHeading___concepts_operationnels_3"/><text:bookmark-end text:name="concepts_operationnels"/></text:h>
      <text:p text:style-name="Text_20_body"><text:a xlink:type="simple" xlink:href="https://docs.activeprolearn.com/doku.php?id=blocks:courseascendants:userguide:operation" text:style-name="Internet_20_link" text:visited-style-name="Visited_20_Internet_20_Link">Lire le guide opérationnel</text:a>
</text:p>
      <text:h text:style-name="Heading_20_2" text:outline-level="2"><text:bookmark-start text:name="__RefHeading___mise_en_oeuvre_4"/><text:bookmark-start text:name="mise_en_oeuvre"/>Mise en oeuvre<text:bookmark-end text:name="__RefHeading___mise_en_oeuvre_4"/><text:bookmark-end text:name="mise_en_oeuvre"/></text:h>
      <text:h text:style-name="Heading_20_3" text:outline-level="3"><text:bookmark-start text:name="__RefHeading___placer_le_bloc_dans_vos_cursus_5"/><text:bookmark-start text:name="placer_le_bloc_dans_vos_cursus"/>Placer le bloc dans vos cursus<text:bookmark-end text:name="__RefHeading___placer_le_bloc_dans_vos_cursus_5"/><text:bookmark-end text:name="placer_le_bloc_dans_vos_cursus"/></text:h>
      <text:p text:style-name="Text_20_body">Passer en mode Edition à l'aide du bouton sous votre nom de connexion.
Menu déroulant Ajouter un bloc/Mon plan de formation</text:p>
      <text:p text:style-name="Text_20_body"><draw:frame draw:style-name="mediacenter" draw:name="1" text:anchor-type="paragraph" draw:z-index="1" svg:width="15.875cm" svg:height="2.3345588235294cm"><draw:image xlink:href="Pictures/cfff255dc1a610d422285cb8fc9662d4.png" xlink:type="simple" xlink:show="embed" xlink:actuate="onLoad"/></draw:frame></text:p>
      <text:h text:style-name="Heading_20_3" text:outline-level="3"><text:bookmark-start text:name="__RefHeading___configuration_du_bloc_6"/><text:bookmark-start text:name="configuration_du_bloc"/>Configuration du bloc<text:bookmark-end text:name="__RefHeading___configuration_du_bloc_6"/><text:bookmark-end text:name="configuration_du_bloc"/></text:h>
      <text:p text:style-name="Text_20_body"><text:span text:style-name="Strong_20_Emphasis">Clic droit sur roue crantée /Menu configurer le bloc</text:span></text:p>
      <text:list text:style-name="List_20_1" text:continue-numbering="false">
        <text:list-item>
          <text:p text:style-name="List_20_1_Content_First"> <text:span text:style-name="Strong_20_Emphasis">Titre du bloc :</text:span> Vide pour titre par defaut, sinon saisie de votre choix</text:p>
        </text:list-item>
        <text:list-item>
          <text:p text:style-name="List_20_1_Content"> <text:span text:style-name="Strong_20_Emphasis">Voir les catégories :</text:span> Affichera la catégorie Moodle ou le cours module est enregistré</text:p>
        </text:list-item>
        <text:list-item>
          <text:p text:style-name="List_20_1_Content"> <text:span text:style-name="Strong_20_Emphasis">Afficher la description de ce cours :</text:span> affichera les éléments indiqués dans les paramètres du cours si un contenu existe pour décrire le cours.</text:p>
        </text:list-item>
        <text:list-item>
          <text:p text:style-name="List_20_1_Content"> <text:span text:style-name="Strong_20_Emphasis">Catégorie de choix des cours :</text:span> C'est ici qu'on choisit la catégorie des cours ou l'on veut pouvoir choisir les cours à afficher dans l'étape suivante</text:p>
        </text:list-item>
        <text:list-item>
          <text:p text:style-name="List_20_1_Content"> <text:span text:style-name="Strong_20_Emphasis">Arranger par :</text:span> Au choix, par catégorie (Moodle) ou par ordre du plan de formation (Choix des cours pour le bloc) . Ce second choix permet de réordonner les cours visibles dans le bloc dans l'ordre de son choix.</text:p>
        </text:list-item>
        <text:list-item>
          <text:p text:style-name="List_20_1_Content"> <text:span text:style-name="Strong_20_Emphasis">Affichage:</text:span> Liste ou carte au choix (carte = sous forme de vignette de cours)</text:p>
        </text:list-item>
        <text:list-item>
          <text:p text:style-name="List_20_1_Content"> <text:span text:style-name="Strong_20_Emphasis">Limite des longueurs de nom :</text:span> Pour limiter en valeur le nombre de caractère affichés.</text:p>
        </text:list-item>
        <text:list-item>
          <text:p text:style-name="List_20_1_Content"> <text:span text:style-name="Strong_20_Emphasis">Verrouiller la liste sur l'achèvement de cours :</text:span> Si coché les accès seront sensible à l'achèvement des cours (ou de certaines activités) définis dans les cours modules</text:p>
        </text:list-item>
        <text:list-item>
          <text:p text:style-name="List_20_1_Content"> <text:span text:style-name="Strong_20_Emphasis">Filtre sur les catégories :</text:span> Expression régulière pour garder uniquement une portion du nom de catégorie.</text:p>
        </text:list-item>
        <text:list-item>
          <text:p text:style-name="List_20_1_Content"> <text:span text:style-name="Strong_20_Emphasis">Créer automatiquement le groupe de cours local : </text:span> Crée le groupe avec les personnes présentes dans le cours.</text:p>
        </text:list-item>
        <text:list-item>
          <text:p text:style-name="List_20_1_Content_Last"> <text:span text:style-name="Strong_20_Emphasis">Base du nom pour groupe de cours :</text:span> Données de base à partir duquel le nom de groupe est créé</text:p>
        </text:list-item>
      </text:list>
      <text:p text:style-name="Text_20_body"><draw:frame draw:style-name="mediacenter" draw:name="2" text:anchor-type="paragraph" draw:z-index="2" svg:width="15.875cm" svg:height="9.3891711229947cm"><draw:image xlink:href="Pictures/03f62eb2268ff7c301381f0d0393157b.png" xlink:type="simple" xlink:show="embed" xlink:actuate="onLoad"/></draw:frame></text:p>
      <text:h text:style-name="Heading_20_4" text:outline-level="4"><text:bookmark-start text:name="__RefHeading___exemples_7"/><text:bookmark-start text:name="exemples"/>Exemples<text:bookmark-end text:name="__RefHeading___exemples_7"/><text:bookmark-end text:name="exemples"/></text:h>
      <text:p text:style-name="Text_20_body">Bloc avec réglage choix : </text:p>
      <text:list text:style-name="Numbering_20_1" text:continue-numbering="false">
        <text:list-item>
          <text:p text:style-name="Numbering_20_1_Content_First"> Ordre du plan de formation</text:p>
        </text:list-item>
        <text:list-item>
          <text:p text:style-name="Numbering_20_1_Content_Last"> Renommage du bloc “Mes modules de démarrage”</text:p>
        </text:list-item>
      </text:list>
      <text:p text:style-name="Text_20_body">Voici deux exemples.
Le passage d'un module à l'autre peut être verrouillé par la mise en œuvre de l'achèvement de cours pour s'assurer qu'un apprenant à terminé un module avant de passer au suivant.
l'administrateur conserve la capacité entière de navigation grâce au lien entre parenthèse (Aller au cours)</text:p>
      <text:p text:style-name="Text_20_body"><draw:frame draw:style-name="mediacenter" draw:name="3" text:anchor-type="paragraph" draw:z-index="3" svg:width="21.166666666667cm" style:rel-width="100%" svg:height="3.756338028169cm" style:rel-height="scale"><draw:image xlink:href="Pictures/69274ec8df86291a2a586d5e53950e7c.png" xlink:type="simple" xlink:show="embed" xlink:actuate="onLoad"/></draw:frame></text:p>
      <text:p text:style-name="Text_20_body"><draw:frame draw:style-name="mediacenter" draw:name="4" text:anchor-type="paragraph" draw:z-index="4" svg:width="21.166666666667cm" style:rel-width="100%" svg:height="6.8767281105991cm" style:rel-height="scale"><draw:image xlink:href="Pictures/8ec77220f9aaf8d70190274fd75505c1.png" xlink:type="simple" xlink:show="embed" xlink:actuate="onLoad"/></draw:frame></text:p>
      <text:list text:style-name="List_20_1" text:continue-numbering="false">
        <text:list-item>
          <text:p text:style-name="LastListParagraph_List_20_1_Content_First"><text:a xlink:type="simple" xlink:href="https://docs.activeprolearn.com/doku.php?id=blocks:common" text:style-name="Internet_20_link" text:visited-style-name="Visited_20_Internet_20_Link">Voir les autres réglages communs à tous les bloc</text:a></text:p>
        </text:list-item>
      </text:list>
      <text:h text:style-name="Heading_20_3" text:outline-level="3"><text:bookmark-start text:name="__RefHeading___ouvrir_fermer_des_modules_8"/><text:bookmark-start text:name="ouvrir_fermer_des_modules"/>Ouvrir/fermer des modules<text:bookmark-end text:name="__RefHeading___ouvrir_fermer_des_modules_8"/><text:bookmark-end text:name="ouvrir_fermer_des_modules"/></text:h>
      <text:p text:style-name="Text_20_body">Suivre le lien lien sur le bas du bloc et choisir les cours à afficher puis les ordonner comme vous le souhaitez. 
Seul le cours appelant ne figurera pas dans la liste des cours proposés si vous avez choisi dans la config une catégorie ou ce dernier se situe.</text:p>
      <text:p text:style-name="Text_20_body"><draw:frame draw:style-name="mediacenter" draw:name="5" text:anchor-type="paragraph" draw:z-index="5" svg:width="13.229166666667cm" svg:height="1.9454656862745cm"><draw:image xlink:href="Pictures/cfff255dc1a610d422285cb8fc9662d4.png" xlink:type="simple" xlink:show="embed" xlink:actuate="onLoad"/></draw:frame></text:p>
      <text:p text:style-name="Text_20_body">En ouvrant l'accès l'ingénieur pédagogique on programme une liaison “meta” entre les deux (en fait, il se programme une inscription méta vers ce cours - qui devient une cible)
Pour fermer un module, il n'a qu'à supprimer cette instance d'inscription.</text:p>
      <text:h text:style-name="Heading_20_3" text:outline-level="3"><text:bookmark-start text:name="__RefHeading___vue_cote_etudiants_9"/><text:bookmark-start text:name="vue_cote_etudiants"/>Vue coté étudiants<text:bookmark-end text:name="__RefHeading___vue_cote_etudiants_9"/><text:bookmark-end text:name="vue_cote_etudiants"/></text:h>
      <text:p text:style-name="Text_20_body"><draw:frame draw:style-name="mediacenter" draw:name="6" text:anchor-type="paragraph" draw:z-index="6" svg:width="15.875cm" svg:height="16.074434673367cm"><draw:image xlink:href="Pictures/bc84f6dd8af1db014800814196e8a219.png" xlink:type="simple" xlink:show="embed" xlink:actuate="onLoad"/></draw:frame></text:p>
      <text:p text:style-name="Text_20_body"><text:span text:style-name="Emphasis">Vue du bloc en position dans le cours avec accès vers les modules ou UE</text:span></text:p>
      <text:p text:style-name="Text_20_body"><text:span text:style-name="Emphasis">Nota : Ce bloc est le bloc inverse du bloc <text:a xlink:type="simple" xlink:href="https://docs.activeprolearn.com/doku.php?id=blocks:coursedescendants" text:style-name="Internet_20_link" text:visited-style-name="Visited_20_Internet_20_Link">Course descendants</text:a> </text:span></text:p>
      <text:h text:style-name="Heading_20_3" text:outline-level="3"><text:bookmark-start text:name="__RefHeading___indicateurs_visuels_10"/><text:bookmark-start text:name="indicateurs_visuels"/>Indicateurs visuels<text:bookmark-end text:name="__RefHeading___indicateurs_visuels_10"/><text:bookmark-end text:name="indicateurs_visuels"/></text:h>
      <text:p text:style-name="Text_20_body">Ces indicateurs permettent de renseigner sur l'état de complétude des modules, il peuvent ou non être affichés, suivant que vous utilisez la notion d'achèvement de cours.</text:p>
      <text:list text:style-name="Numbering_20_1" text:continue-numbering="false">
        <text:list-item>
          <text:p text:style-name="Numbering_20_1_Content_First"> <text:span text:style-name="Strong_20_Emphasis">Bleu :</text:span> Module pas encore commencé (détection du premier accès)</text:p>
        </text:list-item>
        <text:list-item>
          <text:p text:style-name="Numbering_20_1_Content"> <text:span text:style-name="Strong_20_Emphasis">Rouge :</text:span> Module commencé mais pas terminé (premier accès mais achèvement de cours non marqué) </text:p>
        </text:list-item>
        <text:list-item>
          <text:p text:style-name="Numbering_20_1_Content_Last"> <text:span text:style-name="Strong_20_Emphasis">Vert :</text:span> Module achevé (marquage de l'achèvement de cours)</text:p>
        </text:list-item>
      </text:list>
      <text:p text:style-name="Text_20_body"><draw:frame draw:style-name="mediacenter" draw:name="7" text:anchor-type="paragraph" draw:z-index="7" svg:width="7.9375cm" style:rel-width="100%" svg:height="1.97803514377cm" style:rel-height="scale"><draw:image xlink:href="Pictures/2e3b934b09728b7dfdf0893efa2facc2.png" xlink:type="simple" xlink:show="embed" xlink:actuate="onLoad"/></draw:frame></text:p>
      <text:h text:style-name="Heading_20_3" text:outline-level="3"><text:bookmark-start text:name="__RefHeading___a_noter_11"/><text:bookmark-start text:name="a_noter"/>A noter<text:bookmark-end text:name="__RefHeading___a_noter_11"/><text:bookmark-end text:name="a_noter"/></text:h>
      <text:p text:style-name="Text_20_body">La méthode d'inscription par méta-cours sera automatiquement ajoutée dans tous les cours ascendants.</text:p>
      <text:p text:style-name="Text_20_body"><draw:frame draw:style-name="mediacenter" draw:name="8" text:anchor-type="paragraph" draw:z-index="8" svg:width="15.875cm" svg:height="5.6810200668896cm"><draw:image xlink:href="Pictures/002f10ea0b2b3f7bdb456aac70d8b5e0.png" xlink:type="simple" xlink:show="embed" xlink:actuate="onLoad"/></draw:frame></text:p>
      <text:p text:style-name="Horizontal_20_Line"/>
      <text:h text:style-name="Heading_20_3" text:outline-level="3"><text:bookmark-start text:name="__RefHeading___credits_12"/><text:bookmark-start text:name="credits"/>Crédits<text:bookmark-end text:name="__RefHeading___credits_12"/><text:bookmark-end text:name="credits"/></text:h>
      <text:list text:style-name="List_20_1" text:continue-numbering="false">
        <text:list-item>
          <text:p text:style-name="List_20_1_Content_First"> Valéry Frémaux (valery@activeprolearn.com) - Développements et documentation</text:p>
        </text:list-item>
        <text:list-item>
          <text:p text:style-name="List_20_1_Content_Last"> Florence Labord (florence@activeprolearn.com) Tests fonctionnels et documentation</text:p>
        </text:list-item>
      </text:list>
      <text:p text:style-name="Text_20_body"><text:a xlink:type="simple" xlink:href="https://docs.activeprolearn.com/doku.php?id=blocks:courseascendants" text:style-name="Internet_20_link" text:visited-style-name="Visited_20_Internet_20_Link">Revenir à l'index du composant</text:a>-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9::10:08</meta:creation-date>
    <dc:creator>Generated</dc:creator>
    <dc:date>2026-08-28T19::10:08</dc:date>
    <dc:language>en-US</dc:language>
    <meta:editing-cycles>1</meta:editing-cycles>
    <meta:editing-duration>PT0S</meta:editing-duration>
    <dc:title>blocks:courseascendants:userguide</dc:title>
  </office:meta>
</office:document-meta>
</file>