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69e21dc7d1ac0bdce9e1dd46ef54e2e0.png"/>
  <manifest:file-entry manifest:media-type="image/png" manifest:full-path="Pictures/05436bcc3017a3d872321d524c0f76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cmsnavigation:blockcmsnavigationmanagepages"/><text:bookmark-start text:name="__RefHeading___bloc_navigation_cmsguide_d_utilisation_des_pages_1"/><text:bookmark-start text:name="bloc_navigation_cmsguide_d_utilisation_des_pages"/>Bloc Navigation CMS : Guide d'utilisation des pages<text:bookmark-end text:name="__RefHeading___bloc_navigation_cmsguide_d_utilisation_des_pages_1"/><text:bookmark-end text:name="bloc_navigation_cmsguide_d_utilisation_des_pages"/></text:h>
      <text:h text:style-name="Heading_20_3" text:outline-level="3"><text:bookmark-start text:name="__RefHeading___interface_du_menu_page_2"/><text:bookmark-start text:name="interface_du_menu_page"/>Interface du menu page<text:bookmark-end text:name="__RefHeading___interface_du_menu_page_2"/><text:bookmark-end text:name="interface_du_menu_page"/></text:h>
      <text:p text:style-name="Text_20_body"><text:a xlink:type="simple" xlink:href="http://formation.digitalgreta.fr/local/cms/view.php?page=mentions%20l%C3%A9gales" text:style-name="Internet_20_link" text:visited-style-name="Visited_20_Internet_20_Link">Voir LIVE sur un Moodle académique</text:a></text:p>
      <text:p text:style-name="Text_20_body"><draw:frame draw:style-name="mediacenter" draw:name="1" text:anchor-type="paragraph" draw:z-index="1" svg:width="37.835416666667cm" style:rel-width="100%" svg:height="8.7841666666667cm" style:rel-height="scale"><draw:image xlink:href="Pictures/69e21dc7d1ac0bdce9e1dd46ef54e2e0.png" xlink:type="simple" xlink:show="embed" xlink:actuate="onLoad"/></draw:frame></text:p>
      <text:h text:style-name="Heading_20_3" text:outline-level="3"><text:bookmark-start text:name="__RefHeading___interface_d_une_page_3"/><text:bookmark-start text:name="interface_d_une_page"/>Interface d'une page<text:bookmark-end text:name="__RefHeading___interface_d_une_page_3"/><text:bookmark-end text:name="interface_d_une_page"/></text:h>
      <text:list text:style-name="List_20_1" text:continue-numbering="false">
        <text:list-item>
          <text:p text:style-name="List_20_1_Content_First"> <text:span text:style-name="Strong_20_Emphasis">Crayon :</text:span> Passer en mode édition de la page</text:p>
        </text:list-item>
        <text:list-item>
          <text:p text:style-name="List_20_1_Content"><text:span text:style-name="Strong_20_Emphasis"> Plus :</text:span> Ajouter une page enfant</text:p>
        </text:list-item>
        <text:list-item>
          <text:p text:style-name="List_20_1_Content"> <text:span text:style-name="Strong_20_Emphasis">Document :</text:span> accès à l'historique de la page</text:p>
        </text:list-item>
        <text:list-item>
          <text:p text:style-name="List_20_1_Content_Last"> <text:span text:style-name="Strong_20_Emphasis">Croix :</text:span> Supprimer la page</text:p>
        </text:list-item>
      </text:list>
      <text:p text:style-name="Text_20_body"><text:span text:style-name="Strong_20_Emphasis"><text:span text:style-name="Emphasis">Exemple de page CMS avec contenu :</text:span></text:span></text:p>
      <text:p text:style-name="Text_20_body"><draw:frame draw:style-name="mediacenter" draw:name="2" text:anchor-type="paragraph" draw:z-index="2" svg:width="22.489583333333cm" style:rel-width="100%" svg:height="13.419592845064cm" style:rel-height="scale"><draw:image xlink:href="Pictures/05436bcc3017a3d872321d524c0f7614.png" xlink:type="simple" xlink:show="embed" xlink:actuate="onLoad"/></draw:frame></text:p>
      <text:p text:style-name="Text_20_body"><text:a xlink:type="simple" xlink:href="http://formation.digitalgreta.fr/local/cms/view.php?page=mentions%20l%C3%A9gales" text:style-name="Internet_20_link" text:visited-style-name="Visited_20_Internet_20_Link">Voir LIVE sur le Moodle académique</text:a></text:p>
      <text:p text:style-name="Horizontal_20_Line"/>
      <text:p text:style-name="Text_20_body">
<text:a xlink:type="simple" xlink:href="https://docs.activeprolearn.com/doku.php?id=blocks:cmsnavigation:userguide" text:style-name="Internet_20_link" text:visited-style-name="Visited_20_Internet_20_Link">Revenir au guide d'utilisation du bloc</text:a> - <text:a xlink:type="simple" xlink:href="https://docs.activeprolearn.com/doku.php?id=blocks:cmsnavigation" text:style-name="Internet_20_link" text:visited-style-name="Visited_20_Internet_20_Link">Retour à l'index du composant</text:a> - <text:a xlink:type="simple" xlink:href="https://docs.activeprolearn.com/doku.php?id=plugins" text:style-name="Internet_20_link" text:visited-style-name="Visited_20_Internet_20_Link">Revenir à l'index des plugins</text:a> - 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0::11:39</meta:creation-date>
    <dc:creator>Generated</dc:creator>
    <dc:date>2026-08-29T10::11:39</dc:date>
    <dc:language>en-US</dc:language>
    <meta:editing-cycles>1</meta:editing-cycles>
    <meta:editing-duration>PT0S</meta:editing-duration>
    <dc:title>blocks:cmsnavigation:blockcmsnavigationmanagepages</dc:title>
  </office:meta>
</office:document-meta>
</file>