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9bfe526c4266a6e67875beeeeabda159.png"/>
  <manifest:file-entry manifest:media-type="image/png" manifest:full-path="Pictures/ee4aa76fd36e5b73ea81fda7a68e90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msnavigation:blockcmsnavigationmanagemenus"/><text:bookmark-start text:name="__RefHeading___bloc_navigation_cmsguide_d_utilisation_des_menus_1"/><text:bookmark-start text:name="bloc_navigation_cmsguide_d_utilisation_des_menus"/>Bloc Navigation CMS : Guide d'utilisation des menus<text:bookmark-end text:name="__RefHeading___bloc_navigation_cmsguide_d_utilisation_des_menus_1"/><text:bookmark-end text:name="bloc_navigation_cmsguide_d_utilisation_des_menus"/></text:h>
      <text:h text:style-name="Heading_20_3" text:outline-level="3"><text:bookmark-start text:name="__RefHeading___menus_cms_2"/><text:bookmark-start text:name="menus_cms"/>Menus CMS<text:bookmark-end text:name="__RefHeading___menus_cms_2"/><text:bookmark-end text:name="menus_cms"/></text:h>
      <text:p text:style-name="Text_20_body">Les menus sont équivalents aux volumes de pages.
La fonction CMS de Moodle gère autant de volumes documentaires que vous souhaitez. Chacun constituant un arbre de pages et des sous-pages.</text:p>
      <text:p text:style-name="Text_20_body">En cliquant sur le lien <text:span text:style-name="Strong_20_Emphasis">Gérer les menus</text:span>, vous accédez à l'écran de gestion des différents volumes de pages dans le contexte courant du bloc.</text:p>
      <text:list text:style-name="List_20_1" text:continue-numbering="false">
        <text:list-item>
          <text:p text:style-name="List_20_1_Content_First"> Si le bloc a été basculé en “volumes de site” alors tous les menus gérés sont les menus globaux. </text:p>
        </text:list-item>
        <text:list-item>
          <text:p text:style-name="List_20_1_Content_Last"> Si le contexte courant de gestion n'est pas le site, alors vous gérez les menus localement au cours dans lequel est implanté le bloc.</text:p>
        </text:list-item>
      </text:list>
      <text:p text:style-name="Text_20_body">Pour créer un menu cliquez sur “ajouter un volume” puis renseignez les éléments suivants :</text:p>
      <text:list text:style-name="List_20_1" text:continue-numbering="false">
        <text:list-item>
          <text:p text:style-name="List_20_1_Content_First"> <text:span text:style-name="Strong_20_Emphasis">Titre :</text:span> Titre du volume (menu)</text:p>
        </text:list-item>
        <text:list-item>
          <text:p text:style-name="List_20_1_Content"> <text:span text:style-name="Strong_20_Emphasis">Description :</text:span> description du volume</text:p>
        </text:list-item>
        <text:list-item>
          <text:p text:style-name="List_20_1_Content"> <text:span text:style-name="Strong_20_Emphasis">Imprimer la date :</text:span> oui/non</text:p>
        </text:list-item>
        <text:list-item>
          <text:p text:style-name="List_20_1_Content"> <text:span text:style-name="Strong_20_Emphasis">nécessite un login :</text:span> Oui/non</text:p>
        </text:list-item>
        <text:list-item>
          <text:p text:style-name="List_20_1_Content_Last"> <text:span text:style-name="Strong_20_Emphasis">Autoriser les invités :</text:span> Oui/nom</text:p>
        </text:list-item>
      </text:list>
      <text:h text:style-name="Heading_20_3" text:outline-level="3"><text:bookmark-start text:name="__RefHeading___rendu_de_la_gestion_3"/><text:bookmark-start text:name="rendu_de_la_gestion"/>Rendu de la gestion<text:bookmark-end text:name="__RefHeading___rendu_de_la_gestion_3"/><text:bookmark-end text:name="rendu_de_la_gestion"/></text:h>
      <text:p text:style-name="Text_20_body"><draw:frame draw:style-name="mediacenter" draw:name="1" text:anchor-type="paragraph" draw:z-index="1" svg:width="35.40125cm" style:rel-width="100%" svg:height="8.73125cm" style:rel-height="scale"><draw:image xlink:href="Pictures/9bfe526c4266a6e67875beeeeabda159.png" xlink:type="simple" xlink:show="embed" xlink:actuate="onLoad"/></draw:frame></text:p>
      <text:h text:style-name="Heading_20_3" text:outline-level="3"><text:bookmark-start text:name="__RefHeading___exemple_de_rendu_du_bloc_4"/><text:bookmark-start text:name="exemple_de_rendu_du_bloc"/>Exemple de rendu du bloc<text:bookmark-end text:name="__RefHeading___exemple_de_rendu_du_bloc_4"/><text:bookmark-end text:name="exemple_de_rendu_du_bloc"/></text:h>
      <text:p text:style-name="Text_20_body"><draw:frame draw:style-name="mediacenter" draw:name="2" text:anchor-type="paragraph" draw:z-index="2" svg:width="14.552083333333cm" svg:height="9.1286131611316cm"><draw:image xlink:href="Pictures/ee4aa76fd36e5b73ea81fda7a68e9081.png" xlink:type="simple" xlink:show="embed" xlink:actuate="onLoad"/></draw:frame></text:p>
      <text:p text:style-name="Text_20_body"><text:a xlink:type="simple" xlink:href="http://formation.digitalgreta.fr/local/cms/view.php?page=mentions%20l%C3%A9gales" text:style-name="Internet_20_link" text:visited-style-name="Visited_20_Internet_20_Link">Voir LIVE sur un site Moodle</text:a></text:p>
      <text:p text:style-name="Horizontal_20_Line"/>
      <text:p text:style-name="Text_20_body">
<text:a xlink:type="simple" xlink:href="https://docs.activeprolearn.com/doku.php?id=blocks:cmsnavigation:userguide" text:style-name="Internet_20_link" text:visited-style-name="Visited_20_Internet_20_Link">Revenir au guide d'utilisation du bloc</text:a> - <text:a xlink:type="simple" xlink:href="https://docs.activeprolearn.com/doku.php?id=blocks:cmsnavigation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41:47</meta:creation-date>
    <dc:creator>Generated</dc:creator>
    <dc:date>2026-08-30T19::41:47</dc:date>
    <dc:language>en-US</dc:language>
    <meta:editing-cycles>1</meta:editing-cycles>
    <meta:editing-duration>PT0S</meta:editing-duration>
    <dc:title>blocks:cmsnavigation:blockcmsnavigationmanagemenus</dc:title>
  </office:meta>
</office:document-meta>
</file>