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276176bb2f440d40c8bcabc083423e6e.png"/>
  <manifest:file-entry manifest:media-type="image/png" manifest:full-path="Pictures/91daace63f5201e9f8ef8f93c3c1a8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3" text:outline-level="3"><text:bookmark text:name="blocks:blockprofilespecifichtmluse"/><text:bookmark-start text:name="__RefHeading___bloc_profile_specific_html_contenu_html_specifique_sur_valeur_de_profilguide_d_utilisation_1"/><text:bookmark-start text:name="bloc_profile_specific_html_contenu_html_specifique_sur_valeur_de_profilguide_d_utilisation"/>Bloc Profile Specific HTML (Contenu HTML spécifique sur valeur de profil) : Guide d'utilisation<text:bookmark-end text:name="__RefHeading___bloc_profile_specific_html_contenu_html_specifique_sur_valeur_de_profilguide_d_utilisation_1"/><text:bookmark-end text:name="bloc_profile_specific_html_contenu_html_specifique_sur_valeur_de_profilguide_d_utilisation"/></text:h>
      <text:p text:style-name="Text_20_body">Ce bloc permet d'afficher un contenu HTML succinct en fonction de valeurs trouvées dans le profil utilisateur. Il fait  test booléen sur une seule valeur sur deux champs combinatoire. </text:p>
      <text:h text:style-name="Heading_20_3" text:outline-level="3"><text:bookmark-start text:name="__RefHeading___utilisation_du_bloc_2"/><text:bookmark-start text:name="utilisation_du_bloc"/>Utilisation du bloc<text:bookmark-end text:name="__RefHeading___utilisation_du_bloc_2"/><text:bookmark-end text:name="utilisation_du_bloc"/></text:h>
      <text:list text:style-name="List_20_1" text:continue-numbering="false">
        <text:list-item>
          <text:p text:style-name="List_20_1_Content_First"> Passer en mode édition</text:p>
        </text:list-item>
        <text:list-item>
          <text:p text:style-name="List_20_1_Content"> Placer le bloc sur une page de cours ou la page tableau de bord (MY )par exemple</text:p>
        </text:list-item>
        <text:list-item>
          <text:p text:style-name="List_20_1_Content_Last"> Procédez à la configuration du bloc</text:p>
        </text:list-item>
      </text:list>
      <text:h text:style-name="Heading_20_3" text:outline-level="3"><text:bookmark-start text:name="__RefHeading___configuration_du_bloc_3"/><text:bookmark-start text:name="configuration_du_bloc"/>Configuration du bloc<text:bookmark-end text:name="__RefHeading___configuration_du_bloc_3"/><text:bookmark-end text:name="configuration_du_bloc"/></text:h>
      <text:list text:style-name="List_20_1" text:continue-numbering="false">
        <text:list-item>
          <text:p text:style-name="List_20_1_Content_First"> <text:span text:style-name="Strong_20_Emphasis">Titre visible du bloc :</text:span>le titre choisi pour le bloc</text:p>
        </text:list-item>
        <text:list-item>
          <text:p text:style-name="List_20_1_Content"> <text:span text:style-name="Strong_20_Emphasis">Champ 1 :</text:span> Choix de la première valeur de profil</text:p>
        </text:list-item>
        <text:list-item>
          <text:p text:style-name="List_20_1_Content"> <text:span text:style-name="Strong_20_Emphasis">Opération :</text:span> Choix du boléen OU ou ET (optionnel)</text:p>
        </text:list-item>
        <text:list-item>
          <text:p text:style-name="List_20_1_Content_Last"><text:span text:style-name="Strong_20_Emphasis"> Champ 1 :</text:span> Choix de la seconde valeur de profil (optionnel)</text:p>
        </text:list-item>
      </text:list>
      <text:list text:style-name="List_20_1" text:continue-numbering="false">
        <text:list-item>
          <text:p text:style-name="List_20_1_Content_First"> <text:span text:style-name="Strong_20_Emphasis">Contenu pour tous :</text:span> Contenu qui s'affiche à tous les profils</text:p>
        </text:list-item>
        <text:list-item>
          <text:p text:style-name="List_20_1_Content"> <text:span text:style-name="Strong_20_Emphasis">Contenu si conforme :</text:span> Contenu affiché si la condition est réalisée</text:p>
        </text:list-item>
        <text:list-item>
          <text:p text:style-name="List_20_1_Content_Last"> <text:span text:style-name="Strong_20_Emphasis">Contenu si non conforme :</text:span> Contenu affiché si la condition n' est pas réalisée</text:p>
        </text:list-item>
      </text:list>
      <text:h text:style-name="Heading_20_3" text:outline-level="3"><text:bookmark-start text:name="__RefHeading___valeurs_de_profils_possibles_last_update_31_03_2017_4"/><text:bookmark-start text:name="valeurs_de_profils_possibles_last_update_31_03_2017"/>Valeurs de profils possibles (Last update 31/03/2017)<text:bookmark-end text:name="__RefHeading___valeurs_de_profils_possibles_last_update_31_03_2017_4"/><text:bookmark-end text:name="valeurs_de_profils_possibles_last_update_31_03_2017"/></text:h>
      <text:list text:style-name="List_20_1" text:continue-numbering="false">
        <text:list-item>
          <text:p text:style-name="List_20_1_Content_First"> Institution</text:p>
        </text:list-item>
        <text:list-item>
          <text:p text:style-name="List_20_1_Content"> Département</text:p>
        </text:list-item>
        <text:list-item>
          <text:p text:style-name="List_20_1_Content"> Votre enregistrement à été confirmé</text:p>
        </text:list-item>
        <text:list-item>
          <text:p text:style-name="List_20_1_Content"> Ville</text:p>
        </text:list-item>
        <text:list-item>
          <text:p text:style-name="List_20_1_Content"> Pays</text:p>
        </text:list-item>
        <text:list-item>
          <text:p text:style-name="List_20_1_Content"> Courriel</text:p>
        </text:list-item>
        <text:list-item>
          <text:p text:style-name="List_20_1_Content_Last"> Access à la plateforme X (<text:a xlink:type="simple" xlink:href="https://docs.activeprolearn.com/doku.php?id=blocks:groupnetwork" text:style-name="Internet_20_link" text:visited-style-name="Visited_20_Internet_20_Link">Circulation réseau MNet</text:a>)</text:p>
        </text:list-item>
      </text:list>
      <text:h text:style-name="Heading_20_3" text:outline-level="3"><text:bookmark-start text:name="__RefHeading___exemples_5"/><text:bookmark-start text:name="exemples"/>Exemples<text:bookmark-end text:name="__RefHeading___exemples_5"/><text:bookmark-end text:name="exemples"/></text:h>
      <text:p text:style-name="Text_20_body">Affichage d'un message sur la ville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center" draw:name="1" text:anchor-type="paragraph" draw:z-index="1" svg:width="11.668125cm" svg:height="14.155208333333cm"><draw:image xlink:href="Pictures/276176bb2f440d40c8bcabc083423e6e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2" text:anchor-type="paragraph" draw:z-index="2" svg:width="11.668125cm" svg:height="14.155208333333cm"><draw:image xlink:href="Pictures/91daace63f5201e9f8ef8f93c3c1a85d.png" xlink:type="simple" xlink:show="embed" xlink:actuate="onLoad"/></draw:frame></text:p>
          </table:table-cell>
        </table:table-row>
      </table:table>
      <text:p text:style-name="Horizontal_20_Line"/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<text:a xlink:type="simple" xlink:href="https://docs.activeprolearn.com/doku.php?id=blocks:profilespecifichtml" text:style-name="Internet_20_link" text:visited-style-name="Visited_20_Internet_20_Link">Revenir à l'index du bloc Profile Specific HTML (Contenu HTML spécifique sur valeur de profil) 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59:29</meta:creation-date>
    <dc:creator>Generated</dc:creator>
    <dc:date>2026-08-28T17::59:29</dc:date>
    <dc:language>en-US</dc:language>
    <meta:editing-cycles>1</meta:editing-cycles>
    <meta:editing-duration>PT0S</meta:editing-duration>
    <dc:title>blocks:blockprofilespecifichtmluse</dc:title>
  </office:meta>
</office:document-meta>
</file>