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e2f6311548b8bb4e93257fd29fedffd8.png"/>
  <manifest:file-entry manifest:media-type="image/png" manifest:full-path="Pictures/c946632834e3d8afe1316d6210b00122.png"/>
  <manifest:file-entry manifest:media-type="image/png" manifest:full-path="Pictures/5886a6e800c94a1bca6a6304511737c1.png"/>
  <manifest:file-entry manifest:media-type="image/png" manifest:full-path="Pictures/a5946819d2b55f9a5c8e3ee86e09ec19.png"/>
  <manifest:file-entry manifest:media-type="image/png" manifest:full-path="Pictures/4a7eb88b597444fad89ad55ab0959f15.png"/>
  <manifest:file-entry manifest:media-type="image/png" manifest:full-path="Pictures/658c1fe70785a3c600e904f6cf21c2f6.png"/>
  <manifest:file-entry manifest:media-type="image/png" manifest:full-path="Pictures/45917e64cd4fbc047d5c4543594f0a59.png"/>
  <manifest:file-entry manifest:media-type="image/jpeg" manifest:full-path="Pictures/6cc8538ae820cd1a59e2bbe3b5ac2644.jpg"/>
  <manifest:file-entry manifest:media-type="image/png" manifest:full-path="Pictures/fcdec4b986f929153badf0e9d4c62f11.png"/>
  <manifest:file-entry manifest:media-type="image/jpeg" manifest:full-path="Pictures/b50aea2fc9ccf9711cef0fcb0ae400de.jpg"/>
  <manifest:file-entry manifest:media-type="image/jpeg" manifest:full-path="Pictures/57398105b6bb3fc7b6ae785e391d430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blocklivedeskuse"/><text:bookmark-start text:name="__RefHeading___block_livedesk_centre_de_support_pedagogiqueguide_d_utilisation_1"/><text:bookmark-start text:name="block_livedesk_centre_de_support_pedagogiqueguide_d_utilisation"/>Block Livedesk (Centre de support pédagogique) : Guide d'utilisation<text:bookmark-end text:name="__RefHeading___block_livedesk_centre_de_support_pedagogiqueguide_d_utilisation_1"/><text:bookmark-end text:name="block_livedesk_centre_de_support_pedagogiqueguide_d_utilisation"/></text:h>
      <text:h text:style-name="Heading_20_3" text:outline-level="3"><text:bookmark-start text:name="__RefHeading___rendu_sur_moodle_2"/><text:bookmark-start text:name="rendu_sur_moodle"/>Rendu sur Moodle<text:bookmark-end text:name="__RefHeading___rendu_sur_moodle_2"/><text:bookmark-end text:name="rendu_sur_moodle"/></text:h>
      <text:list text:style-name="List_20_1" text:continue-numbering="false">
        <text:list-item>
          <text:p text:style-name="LastListParagraph_List_20_1_Content_First"> Ici accès au bloc avec un centre support pédagogique dédié à un SPOC qui contient de nombreux forums. Le bloc n'est visible que pour les ayants-droit. Il permet un accès à la gestion des messages de tous les forums désignés, et présente un raccourci pour créer d'autres centres supports. (Voir le rendu général <text:a xlink:type="simple" xlink:href="https://docs.activeprolearn.com/doku.php?id=blocks:livedesk" text:style-name="Internet_20_link" text:visited-style-name="Visited_20_Internet_20_Link">page accueil</text:a> index composant).</text:p>
        </text:list-item>
      </text:list>
      <text:p text:style-name="Text_20_body"><draw:frame draw:style-name="mediacenter" draw:name="1" text:anchor-type="paragraph" draw:z-index="1" svg:width="5.8472916666667cm" style:rel-width="100%" svg:height="4.92125cm" style:rel-height="scale"><draw:image xlink:href="Pictures/e2f6311548b8bb4e93257fd29fedffd8.png" xlink:type="simple" xlink:show="embed" xlink:actuate="onLoad"/></draw:frame></text:p>
      <text:h text:style-name="Heading_20_3" text:outline-level="3"><text:bookmark-start text:name="__RefHeading___introduction_3"/><text:bookmark-start text:name="introduction"/>Introduction<text:bookmark-end text:name="__RefHeading___introduction_3"/><text:bookmark-end text:name="introduction"/></text:h>
      <text:p text:style-name="Text_20_body">la première étape est de créer un ou plusieurs centres supports. 
Chaque centre support peut permettre de traiter les différents messages issus de 1 à n forums quelques soient les cours où ils se trouvent.</text:p>
      <text:p text:style-name="Text_20_body"><draw:frame draw:style-name="mediacenter" draw:name="2" text:anchor-type="paragraph" draw:z-index="2" svg:width="22.489583333333cm" style:rel-width="100%" svg:height="3.7402718550107cm" style:rel-height="scale"><draw:image xlink:href="Pictures/c946632834e3d8afe1316d6210b00122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Chemin :</text:span> Admin du site/plugins/blocs/centre support pédagogique/ suivre le lien 'gérer les centre supports“</text:p>
        </text:list-item>
      </text:list>
      <text:list text:style-name="List_20_1" text:continue-numbering="false">
        <text:list-item>
          <text:p text:style-name="LastListParagraph_List_20_1_Content_First"> Cliquez ensuite sur “Créer un centre support”.</text:p>
        </text:list-item>
      </text:list>
      <text:p text:style-name="Text_20_body">Vous pouvez si vous préférez placer un bloc “Centre support” dans un cours dédié, plutôt que de passer par l'adminsitration centrale. </text:p>
      <text:h text:style-name="Heading_20_4" text:outline-level="4"><text:bookmark-start text:name="__RefHeading___parametres_du_centre_support_4"/><text:bookmark-start text:name="parametres_du_centre_support"/>Paramètres du centre support<text:bookmark-end text:name="__RefHeading___parametres_du_centre_support_4"/><text:bookmark-end text:name="parametres_du_centre_support"/></text:h>
      <text:list text:style-name="List_20_1" text:continue-numbering="false">
        <text:list-item>
          <text:p text:style-name="List_20_1_Content_First"> <text:span text:style-name="Strong_20_Emphasis">Titre :</text:span> titre de votre choix du centre support</text:p>
        </text:list-item>
        <text:list-item>
          <text:p text:style-name="List_20_1_Content"> <text:span text:style-name="Strong_20_Emphasis">Description :</text:span> Descriptif optionnel</text:p>
        </text:list-item>
        <text:list-item>
          <text:p text:style-name="List_20_1_Content"> Cliquez la coche en regard de tous les forums qui seront rattachés à ce centre support.</text:p>
        </text:list-item>
        <text:list-item>
          <text:p text:style-name="List_20_1_Content"> <text:span text:style-name="Strong_20_Emphasis">Temps de relâchement des demandes (minutes) :</text:span> 5 mn par défaut. Durée au delà de laquelle le message est remis dans la pile  si l'opérateur ne l'a pas pris en charge,  pour éviter blocage.</text:p>
        </text:list-item>
        <text:list-item>
          <text:p text:style-name="List_20_1_Content"> <text:span text:style-name="Strong_20_Emphasis">Temps de garde de l'opérateur (minutes)  :</text:span> 10 mn par défaut - Durée de réservation du message par l'opérateur qui l'a pris en charge, pour éviter collision de traitement.</text:p>
          <text:list text:style-name="List_20_1">
            <text:list-item>
              <text:p text:style-name="List_20_1_Content"> <text:span text:style-name="Strong_20_Emphasis">Date d'obsolescence</text:span> : Date au delà de laquelle le message n'est plus à traiter : en nombre de jour.</text:p>
            </text:list-item>
            <text:list-item>
              <text:p text:style-name="List_20_1_Content"> Taille max de la pile (en entrées) : Nombre de messages maximum à afficher dans l'interface.</text:p>
            </text:list-item>
            <text:list-item/>
          </text:list>
        </text:list-item>
      </text:list>
      <text:p text:style-name="Text_20_body">Le livedesk “rattrape” en effet le passé lorsqu'on connecte un forum qui a déjà servi avant cette mise en oeuvre. Pour que ce rattrapage soit transparent on peut suivre la procédure suivante  :</text:p>
      <text:list text:style-name="Numbering_20_1" text:continue-numbering="false">
        <text:list-item>
          <text:p text:style-name="Numbering_20_1_Content_First"> D'abord désactiver les notifications de l'instance de livedesk</text:p>
        </text:list-item>
        <text:list-item>
          <text:p text:style-name="Numbering_20_1_Content"> Puis rattacher les sources</text:p>
        </text:list-item>
        <text:list-item>
          <text:p text:style-name="Numbering_20_1_Content"> Attendre que les crons soient passés pour absorber le passé</text:p>
        </text:list-item>
        <text:list-item>
          <text:p text:style-name="Numbering_20_1_Content_Last"> Remettre les notifications en place.</text:p>
        </text:list-item>
      </text:list>
      <text:p text:style-name="Text_20_body">Ou alors :</text:p>
      <text:list text:style-name="List_20_1" text:continue-numbering="false">
        <text:list-item>
          <text:p text:style-name="LastListParagraph_List_20_1_Content_First"> Recréer une nouvelle instance de forum propre qui sera celle qui sera liée au livedesk, puis archiver l'ancienn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Modules à surveiller :</text:span> Cocher la liste de tous les forums à surveiller issus de tous les cours “capturés” dans l'interface du livedesk et listés. Dans l'exemple ci-dessous 7 forums issus de 4 cours différents qui constituent un parcours pédagogique cohérent.</text:p>
        </text:list-item>
      </text:list>
      <text:p text:style-name="Text_20_body"><draw:frame draw:style-name="mediacenter" draw:name="3" text:anchor-type="paragraph" draw:z-index="3" svg:width="22.489583333333cm" style:rel-width="100%" svg:height="4.7034453719977cm" style:rel-height="scale"><draw:image xlink:href="Pictures/5886a6e800c94a1bca6a6304511737c1.png" xlink:type="simple" xlink:show="embed" xlink:actuate="onLoad"/></draw:frame></text:p>
      <text:list text:style-name="List_20_1" text:continue-numbering="false">
        <text:list-item>
          <text:p text:style-name="LastListParagraph_List_20_1_Content_First"><text:a xlink:type="simple" xlink:href="https://docs.activeprolearn.com/doku.php?id=blocks:common" text:style-name="Internet_20_link" text:visited-style-name="Visited_20_Internet_20_Link">Voir les autres réglages communs à tous les bloc</text:a></text:p>
        </text:list-item>
      </text:list>
      <text:h text:style-name="Heading_20_4" text:outline-level="4"><text:bookmark-start text:name="__RefHeading___interface_du_centre_support_5"/><text:bookmark-start text:name="interface_du_centre_support"/>Interface du centre support<text:bookmark-end text:name="__RefHeading___interface_du_centre_support_5"/><text:bookmark-end text:name="interface_du_centre_support"/></text:h>
      <text:h text:style-name="Heading_20_4" text:outline-level="4"><text:bookmark-start text:name="__RefHeading___menus_horizontaux_6"/><text:bookmark-start text:name="menus_horizontaux"/>Menus horizontaux<text:bookmark-end text:name="__RefHeading___menus_horizontaux_6"/><text:bookmark-end text:name="menus_horizontaux"/></text:h>
      <text:p text:style-name="Text_20_body"><draw:frame draw:style-name="mediacenter" draw:name="4" text:anchor-type="paragraph" draw:z-index="4" svg:width="22.5425cm" style:rel-width="100%" svg:height="1.11125cm" style:rel-height="scale"><draw:image xlink:href="Pictures/a5946819d2b55f9a5c8e3ee86e09ec19.png" xlink:type="simple" xlink:show="embed" xlink:actuate="onLoad"/></draw:frame></text:p>
      <text:p text:style-name="Text_20_body">De gauche à droite :</text:p>
      <text:list text:style-name="List_20_1" text:continue-numbering="false">
        <text:list-item>
          <text:p text:style-name="List_20_1_Content_First"> <text:span text:style-name="Strong_20_Emphasis">Rafraîchir la liste :</text:span> Actualiser la liste des messages</text:p>
        </text:list-item>
        <text:list-item>
          <text:p text:style-name="List_20_1_Content"> <text:span text:style-name="Strong_20_Emphasis">Configuration :</text:span> Modifier la configuration du livedesk</text:p>
        </text:list-item>
        <text:list-item>
          <text:p text:style-name="List_20_1_Content"> <text:span text:style-name="Strong_20_Emphasis">Statistiques :</text:span> Afficher les statistiques de traitement des messages des forums</text:p>
        </text:list-item>
        <text:list-item>
          <text:p text:style-name="List_20_1_Content"> <text:span text:style-name="Strong_20_Emphasis">Gérer les centres supports :</text:span> Créer/modifier/ajouter/supprimer un centre support</text:p>
        </text:list-item>
        <text:list-item>
          <text:p text:style-name="List_20_1_Content"> <text:span text:style-name="Strong_20_Emphasis">Afficher/cacher les messages traités</text:span></text:p>
        </text:list-item>
        <text:list-item>
          <text:p text:style-name="List_20_1_Content"> <text:span text:style-name="Strong_20_Emphasis">Afficher/cacher les messages ignorés</text:span></text:p>
        </text:list-item>
        <text:list-item>
          <text:p text:style-name="List_20_1_Content_Last"> <text:span text:style-name="Strong_20_Emphasis">Afficher/cacher les messages verrouillés</text:span></text:p>
        </text:list-item>
      </text:list>
      <text:h text:style-name="Heading_20_4" text:outline-level="4"><text:bookmark-start text:name="__RefHeading___statistiques_7"/><text:bookmark-start text:name="statistiques"/>Statistiques<text:bookmark-end text:name="__RefHeading___statistiques_7"/><text:bookmark-end text:name="statistiques"/></text:h>
      <text:p text:style-name="Text_20_body"><text:span text:style-name="Strong_20_Emphasis">Statistiques globales, Statistiques d'Instance de Centre Support, Statistiques de l'opérateur Pour chacun des éléments précités, on aura:</text:span></text:p>
      <text:list text:style-name="List_20_1" text:continue-numbering="false">
        <text:list-item>
          <text:p text:style-name="List_20_1_Content_First"> Nombre de messages traités</text:p>
        </text:list-item>
        <text:list-item>
          <text:p text:style-name="List_20_1_Content"> Nombre maximum de messages traités par session </text:p>
        </text:list-item>
        <text:list-item>
          <text:p text:style-name="List_20_1_Content_Last"> Délai de réponse moyen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<draw:frame draw:style-name="mediacenter" draw:name="5" text:anchor-type="paragraph" draw:z-index="5" svg:width="7.4083333333333cm" style:rel-width="100%" svg:height="2.068912601626cm" style:rel-height="scale"><draw:image xlink:href="Pictures/4a7eb88b597444fad89ad55ab0959f15.png" xlink:type="simple" xlink:show="embed" xlink:actuate="onLoad"/></draw:frame></text:p>
          </table:table-cell>
          <table:table-cell office:value-type="string" table:style-name="tableheader">
            <text:p text:style-name="Table_20_Heading"><draw:frame draw:style-name="mediacenter" draw:name="6" text:anchor-type="paragraph" draw:z-index="6" svg:width="7.4083333333333cm" style:rel-width="100%" svg:height="2.2126461104393cm" style:rel-height="scale"><draw:image xlink:href="Pictures/658c1fe70785a3c600e904f6cf21c2f6.png" xlink:type="simple" xlink:show="embed" xlink:actuate="onLoad"/></draw:frame></text:p>
          </table:table-cell>
          <table:table-cell office:value-type="string" table:style-name="tableheader">
            <text:p text:style-name="Table_20_Heading"><draw:frame draw:style-name="mediacenter" draw:name="7" text:anchor-type="paragraph" draw:z-index="7" svg:width="7.4083333333333cm" style:rel-width="100%" svg:height="2.0548661800487cm" style:rel-height="scale"><draw:image xlink:href="Pictures/45917e64cd4fbc047d5c4543594f0a59.png" xlink:type="simple" xlink:show="embed" xlink:actuate="onLoad"/></draw:frame></text:p>
          </table:table-cell>
        </table:table-row>
      </table:table>
      <text:h text:style-name="Heading_20_4" text:outline-level="4"><text:bookmark-start text:name="__RefHeading___zone_centrale_8"/><text:bookmark-start text:name="zone_centrale"/>Zone centrale<text:bookmark-end text:name="__RefHeading___zone_centrale_8"/><text:bookmark-end text:name="zone_centrale"/></text:h>
      <text:list text:style-name="List_20_1" text:continue-numbering="false">
        <text:list-item>
          <text:p text:style-name="LastListParagraph_List_20_1_Content_First"> Liste des messages issus de tous les modules forums surveillés. Cliquez sur un message pour le traiter en y  répondant, comme vous le feriez en allant dans le forum concerné du cours concerné, et enregistrez votre réponse. Le message est désormais tagué comme “traité” dans l'interface. <text:span text:style-name="Strong_20_Emphasis">–&gt;</text:span> Vous pouvez aussi faire un clic droit sur l'icône du message pour obtenir le menu contextuel.</text:p>
        </text:list-item>
      </text:list>
      <text:p text:style-name="Text_20_body"><draw:frame draw:style-name="mediacenter" draw:name="8" text:anchor-type="paragraph" draw:z-index="8" svg:width="22.489583333333cm" style:rel-width="100%" svg:height="5.2514943280977cm" style:rel-height="scale"><draw:image xlink:href="Pictures/6cc8538ae820cd1a59e2bbe3b5ac2644.jpg" xlink:type="simple" xlink:show="embed" xlink:actuate="onLoad"/></draw:frame></text:p>
      <text:p text:style-name="Text_20_body">Dans l'illustration qui précède : de haut en bas :</text:p>
      <text:list text:style-name="List_20_1" text:continue-numbering="false">
        <text:list-item>
          <text:p text:style-name="List_20_1_Content_First"> Un message non traité</text:p>
        </text:list-item>
        <text:list-item>
          <text:p text:style-name="List_20_1_Content"> Un message ignoré (ouvert mais pas de réponse apportée) </text:p>
        </text:list-item>
        <text:list-item>
          <text:p text:style-name="List_20_1_Content_Last"> Deux messages déjà traités, avec le nom de l'opérateur qui a pris en charge.</text:p>
        </text:list-item>
      </text:list>
      <text:h text:style-name="Heading_20_4" text:outline-level="4"><text:bookmark-start text:name="__RefHeading___menus_lateraux_9"/><text:bookmark-start text:name="menus_lateraux"/>Menus latéraux<text:bookmark-end text:name="__RefHeading___menus_lateraux_9"/><text:bookmark-end text:name="menus_lateraux"/></text:h>
      <text:list text:style-name="List_20_1" text:continue-numbering="false">
        <text:list-item>
          <text:p text:style-name="List_20_1_Content_First"> <text:span text:style-name="Strong_20_Emphasis"> Information :</text:span> Liste des centres supports créés. Un seul dans cet exemple qui surveille les forums de 5 cours qui constituent un parcours SPOC. (MOOC de taille réduite avec population ciblée). la roue crantée permet aux ayants-droit de modifier les paramètres de ce centre support spécifique.</text:p>
        </text:list-item>
        <text:list-item>
          <text:p text:style-name="List_20_1_Content"> <text:span text:style-name="Strong_20_Emphasis">Utilisateurs connectés : </text:span> Liste des opérateurs de livedesk connectés au dispositif en même temps que vous</text:p>
        </text:list-item>
        <text:list-item>
          <text:p text:style-name="List_20_1_Content_Last"> <text:span text:style-name="Strong_20_Emphasis">* Modules surveilles:</text:span> Liste des forums surveillés.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<draw:frame draw:style-name="mediaright" draw:name="9" text:anchor-type="paragraph" draw:z-index="9" svg:width="6.6145833333333cm" style:rel-width="100%" svg:height="2.3894089574156cm" style:rel-height="scale"><draw:image xlink:href="Pictures/fcdec4b986f929153badf0e9d4c62f11.png" xlink:type="simple" xlink:show="embed" xlink:actuate="onLoad"/></draw:frame></text:p>
          </table:table-cell>
          <table:table-cell office:value-type="string" table:style-name="tableheader">
            <text:p text:style-name="Table_20_Heading"><draw:frame draw:style-name="mediacenter" draw:name="10" text:anchor-type="paragraph" draw:z-index="10" svg:width="6.6145833333333cm" style:rel-width="100%" svg:height="3.6659136546185cm" style:rel-height="scale"><draw:image xlink:href="Pictures/b50aea2fc9ccf9711cef0fcb0ae400de.jpg" xlink:type="simple" xlink:show="embed" xlink:actuate="onLoad"/></draw:frame></text:p>
          </table:table-cell>
          <table:table-cell office:value-type="string" table:style-name="tableheader">
            <text:p text:style-name="Table_20_Heading"><draw:frame draw:style-name="mediacenter" draw:name="11" text:anchor-type="paragraph" draw:z-index="11" svg:width="6.6145833333333cm" style:rel-width="100%" svg:height="5.4287018592297cm" style:rel-height="scale"><draw:image xlink:href="Pictures/57398105b6bb3fc7b6ae785e391d4304.jpg" xlink:type="simple" xlink:show="embed" xlink:actuate="onLoad"/></draw:frame></text:p>
          </table:table-cell>
        </table:table-row>
      </table:table>
      <text:p text:style-name="Horizontal_20_Line"/>
      <text:p text:style-name="Text_20_body">
<text:a xlink:type="simple" xlink:href="https://docs.activeprolearn.com/doku.php?id=blocks:livedesk" text:style-name="Internet_20_link" text:visited-style-name="Visited_20_Internet_20_Link">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7::59:45</meta:creation-date>
    <dc:creator>Generated</dc:creator>
    <dc:date>2026-08-28T17::59:45</dc:date>
    <dc:language>en-US</dc:language>
    <meta:editing-cycles>1</meta:editing-cycles>
    <meta:editing-duration>PT0S</meta:editing-duration>
    <dc:title>blocks:blocklivedeskuse</dc:title>
  </office:meta>
</office:document-meta>
</file>