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blockextsignuptechnique"/><text:bookmark-start text:name="__RefHeading___ext_signupinscriptions_externesguide_technique_1"/><text:bookmark-start text:name="ext_signupinscriptions_externesguide_technique"/>Ext Signup : Inscriptions externes : Guide technique<text:bookmark-end text:name="__RefHeading___ext_signupinscriptions_externesguide_technique_1"/><text:bookmark-end text:name="ext_signupinscriptions_externesguide_technique"/></text:h>
      <text:h text:style-name="Heading_20_3" text:outline-level="3"><text:bookmark-start text:name="__RefHeading___index_des_capacites_2"/><text:bookmark-start text:name="index_des_capacites"/>Index des capacités<text:bookmark-end text:name="__RefHeading___index_des_capacites_2"/><text:bookmark-end text:name="index_des_capacites"/></text:h>
      <text:p text:style-name="Horizontal_20_Line"/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astListParagraph_List_20_1_Content_First"> Valéry Frémaux (valery@activeprolearn.com)</text:p>
        </text:list-item>
      </text:list>
      <text:p text:style-name="Text_20_body"><text:a xlink:type="simple" xlink:href="https://docs.activeprolearn.com/doku.php?id=blocks:extsignup" text:style-name="Internet_20_link" text:visited-style-name="Visited_20_Internet_20_Link">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6::58:57</meta:creation-date>
    <dc:creator>Generated</dc:creator>
    <dc:date>2026-09-01T16::58:57</dc:date>
    <dc:language>en-US</dc:language>
    <meta:editing-cycles>1</meta:editing-cycles>
    <meta:editing-duration>PT0S</meta:editing-duration>
    <dc:title>blocks:blockextsignuptechnique</dc:title>
  </office:meta>
</office:document-meta>
</file>