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f7ffc83365159d5267a17cfed032968.png"/>
  <manifest:file-entry manifest:media-type="image/png" manifest:full-path="Pictures/1ef48ecf53051191b1682fb41e01bf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contactformuse"/><text:bookmark-start text:name="__RefHeading___bloc_contact_formguide_d_utilisation_1"/><text:bookmark-start text:name="bloc_contact_formguide_d_utilisation"/>Bloc Contact Form : Guide d'utilisation<text:bookmark-end text:name="__RefHeading___bloc_contact_formguide_d_utilisation_1"/><text:bookmark-end text:name="bloc_contact_formguide_d_utilisation"/></text:h>
      <text:h text:style-name="Heading_20_3" text:outline-level="3"><text:bookmark-start text:name="__RefHeading___placer_le_bloc_dans_vos_cours_2"/><text:bookmark-start text:name="placer_le_bloc_dans_vos_cours"/>Placer le bloc dans vos cours<text:bookmark-end text:name="__RefHeading___placer_le_bloc_dans_vos_cours_2"/><text:bookmark-end text:name="placer_le_bloc_dans_vos_cours"/></text:h>
      <text:p text:style-name="Text_20_body">Passer en mode Edition à l'aide du bouton sous votre nom de connexion. Menu déroulant Ajouter un bloc/formulaire contact.</text:p>
      <text:p text:style-name="Text_20_body">Rendu : </text:p>
      <text:p text:style-name="Text_20_body"><draw:frame draw:style-name="mediacenter" draw:name="1" text:anchor-type="paragraph" draw:z-index="1" svg:width="9.8425cm" style:rel-width="100%" svg:height="4.5508333333333cm" style:rel-height="scale"><draw:image xlink:href="Pictures/3f7ffc83365159d5267a17cfed032968.png" xlink:type="simple" xlink:show="embed" xlink:actuate="onLoad"/></draw:frame></text:p>
      <text:h text:style-name="Heading_20_3" text:outline-level="3"><text:bookmark-start text:name="__RefHeading___reglages_du_bloc_3"/><text:bookmark-start text:name="reglages_du_bloc"/>Réglages du bloc<text:bookmark-end text:name="__RefHeading___reglages_du_bloc_3"/><text:bookmark-end text:name="reglages_du_bloc"/></text:h>
      <text:p text:style-name="Text_20_body"><draw:frame draw:style-name="mediaright" draw:name="2" text:anchor-type="paragraph" draw:z-index="2" svg:width="28.998333333333cm" style:rel-width="100%" svg:height="10.715625cm" style:rel-height="scale"><draw:image xlink:href="Pictures/1ef48ecf53051191b1682fb41e01bf1b.png" xlink:type="simple" xlink:show="embed" xlink:actuate="onLoad"/></draw:frame></text:p>
      <text:list text:style-name="List_20_1" text:continue-numbering="false">
        <text:list-item>
          <text:p text:style-name="LastListParagraph_List_20_1_Content_First"><text:a xlink:type="simple" xlink:href="https://docs.activeprolearn.com/doku.php?id=blocks:common" text:style-name="Internet_20_link" text:visited-style-name="Visited_20_Internet_20_Link">Voir les autres réglages communs à tous les bloc</text:a>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Documentation : Florence Labord (florence@activeprolearn.com)</text:p>
        </text:list-item>
      </text:list>
      <text:p text:style-name="Text_20_body"><text:a xlink:type="simple" xlink:href="https://docs.activeprolearn.com/doku.php?id=blocks:contactform" text:style-name="Internet_20_link" text:visited-style-name="Visited_20_Internet_20_Link">Revenir à l'index du composant</text:a>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9:29</meta:creation-date>
    <dc:creator>Generated</dc:creator>
    <dc:date>2026-08-28T17::59:29</dc:date>
    <dc:language>en-US</dc:language>
    <meta:editing-cycles>1</meta:editing-cycles>
    <meta:editing-duration>PT0S</meta:editing-duration>
    <dc:title>blocks:blockcontactformuse</dc:title>
  </office:meta>
</office:document-meta>
</file>