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66d7c9fceeb2ce3f51511665165bf772.png"/>
  <manifest:file-entry manifest:media-type="image/png" manifest:full-path="Pictures/c60f433e081c6729db1b4970118fb286.png"/>
  <manifest:file-entry manifest:media-type="image/png" manifest:full-path="Pictures/8a8eeff7c3c0c5e7cd2ccd40d57eb0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3" text:outline-level="3"><text:bookmark text:name="blocks:auditquizresults:userguide"/><text:bookmark-start text:name="__RefHeading___construire_et_selectionner_les_tests_associes_au_pre-positionnement_1"/><text:bookmark-start text:name="construire_et_selectionner_les_tests_associes_au_pre-positionnement"/>Construire et sélectionner les tests associés au pré-positionnement<text:bookmark-end text:name="__RefHeading___construire_et_selectionner_les_tests_associes_au_pre-positionnement_1"/><text:bookmark-end text:name="construire_et_selectionner_les_tests_associes_au_pre-positionnement"/></text:h>
      <text:p text:style-name="Text_20_body">Le module vous permet d'afficher des résultats graphés par catégories et sous catégories de tests. Vous etes libre d'utiliser un ou plusieurs tests. </text:p>
      <text:p text:style-name="Text_20_body">Le module de pré positionnement sommera tous les scores qui seront produits par les tests que vous lui aurez associés. Le système de calcul effectue une consolidation générale qui tient compte de la catégorie dans laquelle se trouve le test. </text:p>
      <text:h text:style-name="Heading_20_3" text:outline-level="3"><text:bookmark-start text:name="__RefHeading___ajouter_un_bloc_de_prepositionnement_2"/><text:bookmark-start text:name="ajouter_un_bloc_de_prepositionnement"/>Ajouter un bloc de prépositionnement<text:bookmark-end text:name="__RefHeading___ajouter_un_bloc_de_prepositionnement_2"/><text:bookmark-end text:name="ajouter_un_bloc_de_prepositionnement"/></text:h>
      <text:p text:style-name="Text_20_body">Une fois que vos tests sont prêts, ajoutez le bloc de prépositionnement dans le cours (Ajouter un bloc) et sélectionnez les tests à associer dans ses réglages. </text:p>
      <text:p text:style-name="Text_20_body"><draw:frame draw:style-name="mediacenter" draw:name="1" text:anchor-type="paragraph" draw:z-index="1" svg:width="6.6675cm" style:rel-width="100%" svg:height="4.841875cm" style:rel-height="scale"><draw:image xlink:href="Pictures/66d7c9fceeb2ce3f51511665165bf772.png" xlink:type="simple" xlink:show="embed" xlink:actuate="onLoad"/></draw:frame></text:p>
      <text:h text:style-name="Heading_20_3" text:outline-level="3"><text:bookmark-start text:name="__RefHeading___reglages_du_bloc_3"/><text:bookmark-start text:name="reglages_du_bloc"/>Réglages du bloc<text:bookmark-end text:name="__RefHeading___reglages_du_bloc_3"/><text:bookmark-end text:name="reglages_du_bloc"/></text:h>
      <text:list text:style-name="List_20_1" text:continue-numbering="false">
        <text:list-item>
          <text:p text:style-name="List_20_1_Content_First"> Passez le cours en mode édition</text:p>
        </text:list-item>
        <text:list-item>
          <text:p text:style-name="List_20_1_Content_Last"> Cliquez sur le menu contextuel Configuration du bloc “Rapport de prépositionnement”</text:p>
        </text:list-item>
      </text:list>
      <text:p text:style-name="Text_20_body"><draw:frame draw:style-name="mediacenter" draw:name="2" text:anchor-type="paragraph" draw:z-index="2" svg:width="7.9375cm" style:rel-width="100%" svg:height="13.824917218543cm" style:rel-height="scale"><draw:image xlink:href="Pictures/c60f433e081c6729db1b4970118fb286.png" xlink:type="simple" xlink:show="embed" xlink:actuate="onLoad"/></draw:frame></text:p>
      <text:list text:style-name="List_20_1" text:continue-numbering="false">
        <text:list-item>
          <text:p text:style-name="List_20_1_Content_First"> <text:span text:style-name="Strong_20_Emphasis">Les étudiants peuvent voir leurs résultats: </text:span> Si cette option est activée, le bloc est affiché pour les étudiants et ceux-ci peuvent consulter leurs résultats de positionnement.</text:p>
        </text:list-item>
        <text:list-item>
          <text:p text:style-name="List_20_1_Content"> <text:span text:style-name="Strong_20_Emphasis">Publication</text:span> : Détermine comment est publié le graphe, dans le bloc ou dans une page séparée. Choisissez dans une page séparée si vous voulez le rendu des détails sur les seuils de passage.</text:p>
        </text:list-item>
        <text:list-item>
          <text:p text:style-name="List_20_1_Content"> <text:span text:style-name="Strong_20_Emphasis">Type de test</text:span> : Ce réglage permet de choisir tous les tests associés au bloc de prépositionnement.</text:p>
        </text:list-item>
        <text:list-item>
          <text:p text:style-name="List_20_1_Content"> <text:span text:style-name="Strong_20_Emphasis">Dimensions du graphe : </text:span>  Permet d'ajuster les dimensions physiques du graphe par rapport à la mise en page.</text:p>
        </text:list-item>
        <text:list-item>
          <text:p text:style-name="List_20_1_Content"> <text:span text:style-name="Strong_20_Emphasis">Activer la proposition de cours</text:span> Ce réglage permet d'activer ou de désactiver le mécanisme de recommandation de cours de remédiation.</text:p>
        </text:list-item>
        <text:list-item>
          <text:p text:style-name="List_20_1_Content"> <text:span text:style-name="Strong_20_Emphasis">Seuil de passage 1 :  </text:span> Ce seuil (de 0 à 100) permet de définir les catégories réussies. Les catégories qui n'ont pas atteint ce score proposeront de s'inscrire aux cours de remédiation s'ils existent, sont accessibles et que l'option de proposition est activée.</text:p>
        </text:list-item>
        <text:list-item>
          <text:p text:style-name="List_20_1_Content_Last"> <text:span text:style-name="Strong_20_Emphasis">Seuil de passage 2 :</text:span>Si le deuxième seuil de passage est utilisé, alors les catégories de question sont divisées en trois groupes : </text:p>
        </text:list-item>
      </text:list>
      <text:list text:style-name="List_20_1" text:continue-numbering="false">
        <text:list-item>
          <text:p text:style-name="List_20_1_Content_First"> Celles dont les questions sont assimilées par les participants</text:p>
        </text:list-item>
        <text:list-item>
          <text:p text:style-name="List_20_1_Content"> Celles dont le score pourrait être amélioré</text:p>
        </text:list-item>
        <text:list-item>
          <text:p text:style-name="List_20_1_Content_Last"> Celles qui doivent être travaillées</text:p>
        </text:list-item>
      </text:list>
      <text:p text:style-name="Text_20_body">Les deux dernières catégories conduisent à des recommandations d'inscription si elles sont définies.</text:p>
      <text:list text:style-name="List_20_1" text:continue-numbering="false">
        <text:list-item>
          <text:p text:style-name="LastListParagraph_List_20_1_Content_First"> <text:span text:style-name="Strong_20_Emphasis">Seuil de passage 3 :</text:span>Si le troisième seuil de passage est utilisé, alors </text:p>
        </text:list-item>
      </text:list>
      <text:list text:style-name="List_20_1" text:continue-numbering="false">
        <text:list-item>
          <text:p text:style-name="LastListParagraph_List_20_1_Content_First"> <text:span text:style-name="Strong_20_Emphasis">Publier les propositions même si la catégorie est réussie : </text:span> Dans le cas normal, on ne propose pas de remédiation pour les catégories qui ont atteint le plus haut seuil de score. Avec cette option, les inscriptions sont proposées quel que soit le résultat. </text:p>
        </text:list-item>
      </text:list>
      <text:h text:style-name="Heading_20_3" text:outline-level="3"><text:bookmark-start text:name="__RefHeading___associer_des_cours_de_remediation_4"/><text:bookmark-start text:name="associer_des_cours_de_remediation"/>Associer des cours de remédiation<text:bookmark-end text:name="__RefHeading___associer_des_cours_de_remediation_4"/><text:bookmark-end text:name="associer_des_cours_de_remediation"/></text:h>
      <text:p text:style-name="Text_20_body">Dans l'interface du bloc (pied) pour les utilisateurs autorisés se trouve un lien permettant d'accéder aux interfaces de gestion des associations entre catégories de questions et des cours de remédiation.</text:p>
      <text:p text:style-name="Text_20_body"><draw:frame draw:style-name="mediacenter" draw:name="3" text:anchor-type="paragraph" draw:z-index="3" svg:width="15.875cm" svg:height="2.3709994385177cm"><draw:image xlink:href="Pictures/8a8eeff7c3c0c5e7cd2ccd40d57eb0fa.png" xlink:type="simple" xlink:show="embed" xlink:actuate="onLoad"/></draw:frame></text:p>
      <text:p text:style-name="Text_20_body">Dans l'écran “Association de cours” , les catégories de cours vous sont présentées par catégorie puis par sous-catégorie. Pour chaque sous-catégorie est donnée la liste des cours de remédiation associés. </text:p>
      <text:p text:style-name="Text_20_body">Vous pouvez choisir des cours à associer ou supprimer l'association existante. Pour associer un cours, cliquez sur la croix indiquant qu'aucune association n'existe encore, puis cliquer sur le bouton “Ajouter des cours”  qui va apparaître pour choisir les cours à proposer.</text:p>
      <text:list text:style-name="Numbering_20_1" text:continue-numbering="false">
        <text:list-item>
          <text:p text:style-name="Numbering_20_1_Content_First"> Notez que les cours de remédiation sont simplement <text:span text:style-name="Strong_20_Emphasis">proposés</text:span> aux apprenants en dessous de leur rapport de pré positionnement. </text:p>
        </text:list-item>
        <text:list-item>
          <text:p text:style-name="Numbering_20_1_Content_Last"> Les apprenants n'y sont pas obligatoirement inscrits, mais ils peuvent le faire volontairement en suivant le  lien vers le cours proposé : Il s'agit donc pour l'enseignant de vérifier que la méthode d'inscription en auto inscription soit <text:span text:style-name="Strong_20_Emphasis">présente</text:span> et <text:span text:style-name="Strong_20_Emphasis">active</text:span> dans le cours cible. </text:p>
        </text:list-item>
      </text:list>
      <text:p text:style-name="Horizontal_20_Line"/>
      <text:p text:style-name="Text_20_body"><text:a xlink:type="simple" xlink:href="https://docs.activeprolearn.com/doku.php?id=blocks:auditquizresults" text:style-name="Internet_20_link" text:visited-style-name="Visited_20_Internet_20_Link">Revenir au sommaire du composant</text:a> - <text:a xlink:type="simple" xlink:href="https://docs.activeprolearn.com/doku.php?id=plugins" text:style-name="Internet_20_link" text:visited-style-name="Visited_20_Internet_20_Link">Index des composants</text:a> - <text:a xlink:type="simple" xlink:href="https://docs.activeprolearn.com/doku.php?id=start" text:style-name="Internet_20_link" text:visited-style-name="Visited_20_Internet_20_Link">Retour au sommair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52:46</meta:creation-date>
    <dc:creator>Generated</dc:creator>
    <dc:date>2026-08-30T15::52:46</dc:date>
    <dc:language>en-US</dc:language>
    <meta:editing-cycles>1</meta:editing-cycles>
    <meta:editing-duration>PT0S</meta:editing-duration>
    <dc:title>blocks:auditquizresults:userguide</dc:title>
  </office:meta>
</office:document-meta>
</file>