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3578759ee3762db1282529f7b756cec5.png"/>
  <manifest:file-entry manifest:media-type="image/png" manifest:full-path="Pictures/9782036fb5874001b928191233eef434.png"/>
  <manifest:file-entry manifest:media-type="image/png" manifest:full-path="Pictures/24b1e8822612b5c977f0597c1a036a25.png"/>
  <manifest:file-entry manifest:media-type="image/png" manifest:full-path="Pictures/55507da7e7e657e9045e77e52ed2514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auditquizresults:restitution"/><text:bookmark-start text:name="__RefHeading___bloc_de_prepositionnement_audit_quiz_resultrestitution_de_resultats_1"/><text:bookmark-start text:name="bloc_de_prepositionnement_audit_quiz_resultrestitution_de_resultats"/>Bloc de prépositionnement (Audit Quiz Result) : Restitution de résultats<text:bookmark-end text:name="__RefHeading___bloc_de_prepositionnement_audit_quiz_resultrestitution_de_resultats_1"/><text:bookmark-end text:name="bloc_de_prepositionnement_audit_quiz_resultrestitution_de_resultats"/></text:h>
      <text:h text:style-name="Heading_20_3" text:outline-level="3"><text:bookmark-start text:name="__RefHeading___affichage_des_resultats_2"/><text:bookmark-start text:name="affichage_des_resultats"/>Affichage des résultats<text:bookmark-end text:name="__RefHeading___affichage_des_resultats_2"/><text:bookmark-end text:name="affichage_des_resultats"/></text:h>
      <text:h text:style-name="Heading_20_4" text:outline-level="4"><text:bookmark-start text:name="__RefHeading___resultats_globaux_3"/><text:bookmark-start text:name="resultats_globaux"/>Résultats globaux<text:bookmark-end text:name="__RefHeading___resultats_globaux_3"/><text:bookmark-end text:name="resultats_globaux"/></text:h>
      <text:p text:style-name="Text_20_body">Sur le bloc : le lien voir les résultats : Les résultats sont consultables par usager à choisir dans la liste déroulante, et une capture image est possible. </text:p>
      <text:p text:style-name="Text_20_body"><draw:frame draw:style-name="mediacenter" draw:name="1" text:anchor-type="paragraph" draw:z-index="1" svg:width="15.875cm" svg:height="7.3097895408163cm"><draw:image xlink:href="Pictures/3578759ee3762db1282529f7b756cec5.png" xlink:type="simple" xlink:show="embed" xlink:actuate="onLoad"/></draw:frame></text:p>
      <text:h text:style-name="Heading_20_4" text:outline-level="4"><text:bookmark-start text:name="__RefHeading___resultats_par_categorie_4"/><text:bookmark-start text:name="resultats_par_categorie"/>Résultats par catégorie<text:bookmark-end text:name="__RefHeading___resultats_par_categorie_4"/><text:bookmark-end text:name="resultats_par_categorie"/></text:h>
      <text:p text:style-name="Text_20_body">Sur le bloc : le lien rapport de cours/par catégorie : les résultats sont affichés par sous catégories de questions et par usagers</text:p>
      <text:p text:style-name="Text_20_body"><draw:frame draw:style-name="mediacenter" draw:name="2" text:anchor-type="paragraph" draw:z-index="2" svg:width="15.875cm" svg:height="3.4774789371355cm"><draw:image xlink:href="Pictures/9782036fb5874001b928191233eef434.png" xlink:type="simple" xlink:show="embed" xlink:actuate="onLoad"/></draw:frame></text:p>
      <text:p text:style-name="Text_20_body">Un filtre permet en outre de restituer les résultats triés par nom ou par score obtenu.</text:p>
      <text:p text:style-name="Text_20_body"><draw:frame draw:style-name="mediacenter" draw:name="3" text:anchor-type="paragraph" draw:z-index="3" svg:width="7.9375cm" style:rel-width="100%" svg:height="7.1045524691358cm" style:rel-height="scale"><draw:image xlink:href="Pictures/24b1e8822612b5c977f0597c1a036a25.png" xlink:type="simple" xlink:show="embed" xlink:actuate="onLoad"/></draw:frame></text:p>
      <text:h text:style-name="Heading_20_4" text:outline-level="4"><text:bookmark-start text:name="__RefHeading___resultats_par_utilisateur_5"/><text:bookmark-start text:name="resultats_par_utilisateur"/>Résultats par utilisateur<text:bookmark-end text:name="__RefHeading___resultats_par_utilisateur_5"/><text:bookmark-end text:name="resultats_par_utilisateur"/></text:h>
      <text:p text:style-name="Text_20_body">Sur le bloc : le lien rapport de cours/par utilisateur : les résultats sont affichés pour chaque usager inscrit au cours.</text:p>
      <text:p text:style-name="Text_20_body"><draw:frame draw:style-name="mediacenter" draw:name="4" text:anchor-type="paragraph" draw:z-index="4" svg:width="15.875cm" svg:height="10.458271787297cm"><draw:image xlink:href="Pictures/55507da7e7e657e9045e77e52ed25148.png" xlink:type="simple" xlink:show="embed" xlink:actuate="onLoad"/></draw:frame></text:p>
      <text:p text:style-name="Horizontal_20_Line"/>
      <text:p text:style-name="Text_20_body"><text:a xlink:type="simple" xlink:href="https://docs.activeprolearn.com/doku.php?id=blocks:auditquizresults" text:style-name="Internet_20_link" text:visited-style-name="Visited_20_Internet_20_Link">Revenir au sommaire du composant</text:a> -  <text:a xlink:type="simple" xlink:href="https://docs.activeprolearn.com/doku.php?id=plugins" text:style-name="Internet_20_link" text:visited-style-name="Visited_20_Internet_20_Link">Index des composants</text:a> - <text:a xlink:type="simple" xlink:href="https://docs.activeprolearn.com/doku.php?id=start" text:style-name="Internet_20_link" text:visited-style-name="Visited_20_Internet_20_Link">Retour au sommair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6::10:29</meta:creation-date>
    <dc:creator>Generated</dc:creator>
    <dc:date>2026-08-30T16::10:29</dc:date>
    <dc:language>en-US</dc:language>
    <meta:editing-cycles>1</meta:editing-cycles>
    <meta:editing-duration>PT0S</meta:editing-duration>
    <dc:title>blocks:auditquizresults:restitution</dc:title>
  </office:meta>
</office:document-meta>
</file>