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e2bd221f5143e7715555109eed53235.png"/>
  <manifest:file-entry manifest:media-type="image/png" manifest:full-path="Pictures/329a231b8075e670e65558cdf4d599a6.png"/>
  <manifest:file-entry manifest:media-type="image/png" manifest:full-path="Pictures/68815e656ede8b0c68ad727c4e613957.png"/>
  <manifest:file-entry manifest:media-type="image/png" manifest:full-path="Pictures/f4c4f2dff545fb8b362774fc304538ae.png"/>
  <manifest:file-entry manifest:media-type="image/svg+xml" manifest:full-path="Pictures/e06de6ef5776043e56e856ebe5c29270.svg"/>
  <manifest:file-entry manifest:media-type="image/png" manifest:full-path="Pictures/46e5799e0a1d1e5934e8deeb3795c27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draw:frame draw:style-name="mediacenter" draw:name="0" text:anchor-type="paragraph" draw:z-index="0" svg:width="11.403541666667cm" svg:height="2.4077083333333cm"><draw:image xlink:href="Pictures/7e2bd221f5143e7715555109eed53235.png" xlink:type="simple" xlink:show="embed" xlink:actuate="onLoad"/></draw:frame> </text:p>
      <text:h text:style-name="Heading_20_2" text:outline-level="2"><text:bookmark text:name="blocks:assigndownload:userguide"/><text:bookmark-start text:name="__RefHeading___bloc_assigndownload_assistant_de_recuperation_des_devoirsguide_d_utilisation_1"/><text:bookmark-start text:name="bloc_assigndownload_assistant_de_recuperation_des_devoirsguide_d_utilisation"/>Bloc AssignDownload/Assistant de récupération des devoirs : Guide d'utilisation<text:bookmark-end text:name="__RefHeading___bloc_assigndownload_assistant_de_recuperation_des_devoirsguide_d_utilisation_1"/><text:bookmark-end text:name="bloc_assigndownload_assistant_de_recuperation_des_devoirsguide_d_utilisation"/></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span text:style-name="Strong_20_Emphasis">Ce bloc est un facilitateur d'usage, il n'est pas visible par les étudiants.</text:span></text:p>
      <text:p text:style-name="Text_20_body">Il permet aux utilisateurs de récupérer de façon globale ou différentielle les devoirs déposés via de multiples instances “devoir” déposées sur un cours. </text:p>
      <text:h text:style-name="Heading_20_3" text:outline-level="3"><text:bookmark-start text:name="__RefHeading___mise_en_œuvre_3"/><text:bookmark-start text:name="mise_en_œuvre"/>Mise en œuvre<text:bookmark-end text:name="__RefHeading___mise_en_œuvre_3"/><text:bookmark-end text:name="mise_en_œuvre"/></text:h>
      <text:p text:style-name="Text_20_body">Déposez un bloc assistant de récupération des devoirs sur votre cours</text:p>
      <text:list text:style-name="List_20_1" text:continue-numbering="false">
        <text:list-item>
          <text:p text:style-name="List_20_1_Content_First">   Passer en Mode édition</text:p>
        </text:list-item>
        <text:list-item>
          <text:p text:style-name="List_20_1_Content">   Ajouter un bloc/Assistant de récupération des devoirs</text:p>
        </text:list-item>
        <text:list-item>
          <text:p text:style-name="List_20_1_Content_Last">   Cliquer sur la roue crantée pour acceder à la configuration du bloc</text:p>
        </text:list-item>
      </text:list>
      <text:p text:style-name="Text_20_body"><draw:frame draw:style-name="mediacenter" draw:name="1" text:anchor-type="paragraph" draw:z-index="1" svg:width="6.2177083333333cm" style:rel-width="100%" svg:height="7.8316666666667cm" style:rel-height="scale"><draw:image xlink:href="Pictures/329a231b8075e670e65558cdf4d599a6.png" xlink:type="simple" xlink:show="embed" xlink:actuate="onLoad"/></draw:frame></text:p>
      <text:list text:style-name="List_20_1" text:continue-numbering="false">
        <text:list-item>
          <text:p text:style-name="LastListParagraph_List_20_1_Content_First">   Choisissez les devoirs du cours à prendre en compte, vous pouvez utiliser la touche CTRL du clavier pour choisir dans la liste déroulante uniquement les devoirs qui vous intéressent. Par défaut, tous les devoirs du cours apparaissent dans la liste.</text:p>
        </text:list-item>
      </text:list>
      <text:p text:style-name="Text_20_body"><draw:frame draw:style-name="mediacenter" draw:name="2" text:anchor-type="paragraph" draw:z-index="2" svg:width="22.70125cm" style:rel-width="100%" svg:height="9.9747916666667cm" style:rel-height="scale"><draw:image xlink:href="Pictures/68815e656ede8b0c68ad727c4e613957.png" xlink:type="simple" xlink:show="embed" xlink:actuate="onLoad"/></draw:frame></text:p>
      <text:list text:style-name="List_20_1" text:continue-numbering="false">
        <text:list-item>
          <text:p text:style-name="LastListParagraph_List_20_1_Content_First"> Une fois vos paramètres enregistrés, le bloc affiche les devoirs dans l'ordre de leur dépôts sur le cours, avec la mention initiale “aucun devoir déposé”</text:p>
        </text:list-item>
      </text:list>
      <text:p text:style-name="Text_20_body"><draw:frame draw:style-name="mediacenter" draw:name="3" text:anchor-type="paragraph" draw:z-index="3" svg:width="6.2441666666667cm" style:rel-width="100%" svg:height="8.5460416666667cm" style:rel-height="scale"><draw:image xlink:href="Pictures/f4c4f2dff545fb8b362774fc304538ae.png" xlink:type="simple" xlink:show="embed" xlink:actuate="onLoad"/></draw:frame></text:p>
      <text:list text:style-name="List_20_1" text:continue-numbering="false">
        <text:list-item>
          <text:p text:style-name="LastListParagraph_List_20_1_Content_First"> Au fur et à mesure des dépôts par les étudiants, les documents disponibles au téléchargement s'affichent dans le bloc</text:p>
        </text:list-item>
      </text:list>
      <text:p text:style-name="Text_20_body"><draw:frame draw:style-name="media" draw:name="4" text:anchor-type="as-char" draw:z-index="4" svg:width="" svg:rel-width="100%" svg:height="0cm"><draw:image xlink:href="Pictures/e06de6ef5776043e56e856ebe5c29270.svg" xlink:type="simple" xlink:show="embed" xlink:actuate="onLoad"/></draw:frame> L 'assistant de récupération des devoirs se mets à jour en fonction des réglages du passage du CRON, donc un petit décalage temporel peut exister entre l'affichage des devoirs à télécharger et la réalité de l'état des remises à un instant T.</text:p>
      <text:p text:style-name="Text_20_body"><draw:frame draw:style-name="media" draw:name="5" text:anchor-type="as-char" draw:z-index="5" svg:width="" svg:rel-width="100%" svg:height="0cm"><draw:image xlink:href="Pictures/e06de6ef5776043e56e856ebe5c29270.svg" xlink:type="simple" xlink:show="embed" xlink:actuate="onLoad"/></draw:frame> Sur le plan pédagogique, pensez le cas échéant à autoriser plusieurs remises pour un même dépôt de document (activité devoir)</text:p>
      <text:p text:style-name="Text_20_body"><draw:frame draw:style-name="mediacenter" draw:name="6" text:anchor-type="paragraph" draw:z-index="6" svg:width="6.1647916666667cm" style:rel-width="100%" svg:height="11.509375cm" style:rel-height="scale"><draw:image xlink:href="Pictures/46e5799e0a1d1e5934e8deeb3795c27a.png" xlink:type="simple" xlink:show="embed" xlink:actuate="onLoad"/></draw:frame></text:p>
      <text:h text:style-name="Heading_20_3" text:outline-level="3"><text:bookmark-start text:name="__RefHeading___telechargement_des_documents_en_masse_4"/><text:bookmark-start text:name="telechargement_des_documents_en_masse"/>Téléchargement des documents en masse<text:bookmark-end text:name="__RefHeading___telechargement_des_documents_en_masse_4"/><text:bookmark-end text:name="telechargement_des_documents_en_masse"/></text:h>
      <text:list text:style-name="List_20_1" text:continue-numbering="false">
        <text:list-item>
          <text:p text:style-name="LastListParagraph_List_20_1_Content_First"> Cliquez sur les devoirs à télécharger sous forme d'un fichier ZIP avec comme charte de nommage nomducours-nomdudevoir-IDactivité-tailledelarchive.ZIP</text:p>
        </text:list-item>
      </text:list>
      <text:h text:style-name="Heading_20_3" text:outline-level="3"><text:bookmark-start text:name="__RefHeading___credits_5"/><text:bookmark-start text:name="credits"/>Crédits<text:bookmark-end text:name="__RefHeading___credits_5"/><text:bookmark-end text:name="credits"/></text:h>
      <text:list text:style-name="List_20_1" text:continue-numbering="false">
        <text:list-item>
          <text:p text:style-name="List_20_1_Content_First"> 2017 Valéry Frémaux (valery@activeprolearn.com) - Conception, codage</text:p>
        </text:list-item>
        <text:list-item>
          <text:p text:style-name="List_20_1_Content_Last"> 2017 Florence Labord (florence@activeprolearn.com) - tests, revue fonctionnelle - Documentation</text:p>
        </text:list-item>
      </text:list>
      <text:p text:style-name="Horizontal_20_Line"/>
      <text:p text:style-name="Text_20_body">
<text:a xlink:type="simple" xlink:href="https://docs.activeprolearn.com/doku.php?id=blocks:assigndownload" text:style-name="Internet_20_link" text:visited-style-name="Visited_20_Internet_20_Link">Retou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51:22</meta:creation-date>
    <dc:creator>Generated</dc:creator>
    <dc:date>2026-08-31T08::51:22</dc:date>
    <dc:language>en-US</dc:language>
    <meta:editing-cycles>1</meta:editing-cycles>
    <meta:editing-duration>PT0S</meta:editing-duration>
    <dc:title>blocks:assigndownload:userguide</dc:title>
  </office:meta>
</office:document-meta>
</file>