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svg+xml" manifest:full-path="Pictures/e06de6ef5776043e56e856ebe5c29270.svg"/>
  <manifest:file-entry manifest:media-type="image/png" manifest:full-path="Pictures/a62ce75b4542373e729d06891769ae5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blocks"/><text:bookmark-start text:name="__RefHeading___a_propos_des_blocs_1"/><text:bookmark-start text:name="a_propos_des_blocs"/>A propos des Blocs<text:bookmark-end text:name="__RefHeading___a_propos_des_blocs_1"/><text:bookmark-end text:name="a_propos_des_blocs"/></text:h>
      <text:h text:style-name="Heading_20_3" text:outline-level="3"><text:bookmark-start text:name="__RefHeading___definition_2"/><text:bookmark-start text:name="definition"/>Définition<text:bookmark-end text:name="__RefHeading___definition_2"/><text:bookmark-end text:name="definition"/></text:h>
      <text:p text:style-name="Text_20_body">Les blocs sont des éléments qui affichent des liens ou apportent des fonctionnalités à votre dispositif. Les blocs peuvent être : </text:p>
      <text:list text:style-name="Numbering_20_1" text:continue-numbering="false">
        <text:list-item>
          <text:p text:style-name="Numbering_20_1_Content_First"> des petits portlets de données (exemple les étapes de formation)</text:p>
        </text:list-item>
        <text:list-item>
          <text:p text:style-name="Numbering_20_1_Content_Last"> une porte vers un service qui s'affiche “à coté” (lien à suivre)</text:p>
        </text:list-item>
      </text:list>
      <text:p text:style-name="Text_20_body"> Exemple détail rapport de prépositionnement)</text:p>
      <text:list text:style-name="Numbering_20_1" text:continue-numbering="false">
        <text:list-item>
          <text:p text:style-name="LastListParagraph_Numbering_20_1_Content_First"> un accessoire de facilitation à la navigation</text:p>
        </text:list-item>
      </text:list>
      <text:p text:style-name="Text_20_body">Exemple bloc Etapes de formation</text:p>
      <text:list text:style-name="Numbering_20_1" text:continue-numbering="false">
        <text:list-item>
          <text:p text:style-name="LastListParagraph_Numbering_20_1_Content_First"> un micro panneau de commande avec des raccourcis d'activateurs</text:p>
        </text:list-item>
      </text:list>
      <text:p text:style-name="Text_20_body">Exemples : Blocs de boutique - Bloc <text:a xlink:type="simple" xlink:href="https://docs.activeprolearn.com/doku.php?id=blocks:userdelegation" text:style-name="Internet_20_link" text:visited-style-name="Visited_20_Internet_20_Link">Délégation de gestion des utilisateurs</text:a></text:p>
      <text:h text:style-name="Heading_20_3" text:outline-level="3"><text:bookmark-start text:name="__RefHeading___sous_quelle_forme_se_presentent_les_blocs_3"/><text:bookmark-start text:name="sous_quelle_forme_se_presentent_les_blocs"/>Sous quelle forme se présentent les blocs ?<text:bookmark-end text:name="__RefHeading___sous_quelle_forme_se_presentent_les_blocs_3"/><text:bookmark-end text:name="sous_quelle_forme_se_presentent_les_blocs"/></text:h>
      <text:p text:style-name="Text_20_body">Les blocs s'affichent sous forme de zones rectangulaires  réparties sur une ou plusieurs pages du cours. Ils peuvent exister par défaut sur des espaces du dispositif Mooodle, ou encore être ajoutés dans la zone de gauche ou dans la zone de droite des cours.</text:p>
      <text:p text:style-name="Text_20_body">Par exemple, le bloc “Prépositionnement” (AuditQuizresults) dans la copie d'écran en bas de page. </text:p>
      <text:p text:style-name="Text_20_body">Il existe de nombreux blocs sur Moodle. 
Certains dont fournis avec votre dispositifs Moodle, d'autres sont l'objet de plugins que nous développons et maintenons.</text:p>
      <text:h text:style-name="Heading_20_3" text:outline-level="3"><text:bookmark-start text:name="__RefHeading___quelle_latitude_de_manipulation_des_blocs_pour_les_utilisateurs_4"/><text:bookmark-start text:name="quelle_latitude_de_manipulation_des_blocs_pour_les_utilisateurs"/>Quelle latitude de manipulation des blocs pour les utilisateurs  ?<text:bookmark-end text:name="__RefHeading___quelle_latitude_de_manipulation_des_blocs_pour_les_utilisateurs_4"/><text:bookmark-end text:name="quelle_latitude_de_manipulation_des_blocs_pour_les_utilisateurs"/></text:h>
      <text:p text:style-name="Text_20_body">Les enseignants <text:span text:style-name="Strong_20_Emphasis">éditeurs</text:span>  (rôle editing teacher) peuvent ajouter et retirer des blocs dans les cours (voir note) pour fournir aux étudiants les outils et compléments pertinents pour l'enseignement. </text:p>
      <text:p text:style-name="Text_20_body">Dans certains cas, les utilisateurs eux-même peuvent décider de s'équiper de certains blocs disponibles pour leur profil personnel, ou certaines pages qu'ils peuvent configurer par eux-mêmes, par exemple avec le composant <text:a xlink:type="simple" xlink:href="https://docs.activeprolearn.com/doku.php?id=local:userequipment" text:style-name="Internet_20_link" text:visited-style-name="Visited_20_Internet_20_Link">Équipement de l'utilisateur</text:a>.</text:p>
      <text:p text:style-name="Text_20_body"><draw:frame draw:style-name="media" draw:name="1" text:anchor-type="as-char" draw:z-index="1" svg:width="" svg:rel-width="100%" svg:height="0cm"><draw:image xlink:href="Pictures/e06de6ef5776043e56e856ebe5c29270.svg" xlink:type="simple" xlink:show="embed" xlink:actuate="onLoad"/></draw:frame> Note : Sous réserve de pouvoir accéder au bloc. S'il est positionné sur un cours au format “page”, dans une page réservée, le bloc ne lui sera pas accessible.</text:p>
      <text:p text:style-name="Text_20_body"><text:span text:style-name="Strong_20_Emphasis"><text:span text:style-name="Emphasis">Exemple de bloc :</text:span></text:span></text:p>
      <text:p text:style-name="Text_20_body"><draw:frame draw:style-name="mediacenter" draw:name="2" text:anchor-type="paragraph" draw:z-index="2" svg:width="13.229166666667cm" svg:height="6.8665674603175cm"><draw:image xlink:href="Pictures/a62ce75b4542373e729d06891769ae5f.png" xlink:type="simple" xlink:show="embed" xlink:actuate="onLoad"/></draw:frame></text:p>
      <text:p text:style-name="Horizontal_20_Line"/>
      <text:p text:style-name="Text_20_body"><text:a xlink:type="simple" xlink:href="https://docs.activeprolearn.com/doku.php?id=faq" text:style-name="Internet_20_link" text:visited-style-name="Visited_20_Internet_20_Link">Guide de démarrage/FAQ sur Moodle</text:a> - <text:a xlink:type="simple" xlink:href="https://docs.activeprolearn.com/doku.php?id=start" text:style-name="Internet_20_link" text:visited-style-name="Visited_20_Internet_20_Link">Voir le Catalogue des services</text:a> - <text:a xlink:type="simple" xlink:href="https://docs.activeprolearn.com/doku.php?id=plugins" text:style-name="Internet_20_link" text:visited-style-name="Visited_20_Internet_20_Link">Aller à l'index des plugins</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10::44:01</meta:creation-date>
    <dc:creator>Generated</dc:creator>
    <dc:date>2026-08-14T10::44:01</dc:date>
    <dc:language>en-US</dc:language>
    <meta:editing-cycles>1</meta:editing-cycles>
    <meta:editing-duration>PT0S</meta:editing-duration>
    <dc:title>blocks</dc:title>
  </office:meta>
</office:document-meta>
</file>