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78b016d70004894ba367ac7eb52d7631.png"/>
  <manifest:file-entry manifest:media-type="image/png" manifest:full-path="Pictures/ff6f65eb9ec37095aec78bf68b2d7f75.png"/>
  <manifest:file-entry manifest:media-type="image/jpeg" manifest:full-path="Pictures/325bc1038fc26139399acd87457557ab.jpg"/>
  <manifest:file-entry manifest:media-type="image/png" manifest:full-path="Pictures/1b04e4281ab8ae0bf69fd5afefff917c.png"/>
  <manifest:file-entry manifest:media-type="image/png" manifest:full-path="Pictures/0aa7ee24873e91d35d015e40e422e77a.png"/>
  <manifest:file-entry manifest:media-type="image/png" manifest:full-path="Pictures/1e92e16efd6f6a709186620d27a260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availability:sectiontime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condition_de_disponibilitetemps_passe_dans_une_section_sectiontime_2"/><text:bookmark-start text:name="condition_de_disponibilitetemps_passe_dans_une_section_sectiontime"/>Condition de disponibilité : Temps passé dans une section (SectionTime)<text:bookmark-end text:name="__RefHeading___condition_de_disponibilitetemps_passe_dans_une_section_sectiontime_2"/><text:bookmark-end text:name="condition_de_disponibilitetemps_passe_dans_une_section_sectiontime"/></text:h>
      <text:h text:style-name="Heading_20_3" text:outline-level="3"><text:bookmark-start text:name="__RefHeading___reglages_centraux_du_composant_3"/><text:bookmark-start text:name="reglages_centraux_du_composant"/>Réglages centraux du composant<text:bookmark-end text:name="__RefHeading___reglages_centraux_du_composant_3"/><text:bookmark-end text:name="reglages_centraux_du_composant"/></text:h>
      <text:list text:style-name="Numbering_20_1" text:continue-numbering="false">
        <text:list-item>
          <text:p text:style-name="Numbering_20_1_Content_First"> Aller dans administration du site/plugins/Restriction d'accès</text:p>
        </text:list-item>
        <text:list-item>
          <text:p text:style-name="Numbering_20_1_Content_Last"> Choisissez la prise en compte ou non du  <text:a xlink:type="simple" xlink:href="https://docs.activeprolearn.com/doku.php?id=mod:learningtimecheck" text:style-name="Internet_20_link" text:visited-style-name="Visited_20_Internet_20_Link">LTC</text:a> </text:p>
        </text:list-item>
      </text:list>
      <text:p text:style-name="Text_20_body"><draw:frame draw:style-name="mediacenter" draw:name="1" text:anchor-type="paragraph" draw:z-index="1" svg:width="14.181666666667cm" svg:height="2.936875cm"><draw:image xlink:href="Pictures/78b016d70004894ba367ac7eb52d7631.png" xlink:type="simple" xlink:show="embed" xlink:actuate="onLoad"/></draw:frame></text:p>
      <text:p text:style-name="Text_20_body"><draw:frame draw:style-name="mediacenter" draw:name="2" text:anchor-type="paragraph" draw:z-index="2" svg:width="24.421041666667cm" style:rel-width="100%" svg:height="7.5935416666667cm" style:rel-height="scale"><draw:image xlink:href="Pictures/ff6f65eb9ec37095aec78bf68b2d7f75.png" xlink:type="simple" xlink:show="embed" xlink:actuate="onLoad"/></draw:frame></text:p>
      <text:p text:style-name="Text_20_body">Si le <text:a xlink:type="simple" xlink:href="https://docs.activeprolearn.com/doku.php?id=mod:learningtimecheck" text:style-name="Internet_20_link" text:visited-style-name="Visited_20_Internet_20_Link">LTC</text:a> n'est pas pris en compte, dans ce cas, si un étudiant passe moins de temps que prévu par la restriction de temps sur la section, il ne pourra pas passer à la suite, même si le temps sur une activité est attribué par le contrat pédagogique calibré dans le  <text:a xlink:type="simple" xlink:href="https://docs.activeprolearn.com/doku.php?id=mod:learningtimecheck" text:style-name="Internet_20_link" text:visited-style-name="Visited_20_Internet_20_Link">LTC</text:a>  sur l'activité.</text:p>
      <text:h text:style-name="Heading_20_3" text:outline-level="3"><text:bookmark-start text:name="__RefHeading___utilisation_4"/><text:bookmark-start text:name="utilisation"/>Utilisation<text:bookmark-end text:name="__RefHeading___utilisation_4"/><text:bookmark-end text:name="utilisation"/></text:h>
      <text:list text:style-name="List_20_1" text:continue-numbering="false">
        <text:list-item>
          <text:p text:style-name="List_20_1_Content_First"> Accédez à votre activité ou ressource en mode édition</text:p>
        </text:list-item>
        <text:list-item>
          <text:p text:style-name="List_20_1_Content"> Naviguez vers le menu paramètres de l'activité ou la ressource</text:p>
        </text:list-item>
        <text:list-item>
          <text:p text:style-name="List_20_1_Content"> Accédez à la section “Restreindre l'accès” et choisissez “Temps passé (section)”</text:p>
        </text:list-item>
        <text:list-item>
          <text:p text:style-name="List_20_1_Content_Last"> Choisissez le temps à passer en mn et la section concernée et enregistrer</text:p>
        </text:list-item>
      </text:list>
      <text:p text:style-name="Text_20_body"><draw:frame draw:style-name="mediacenter" draw:name="3" text:anchor-type="paragraph" draw:z-index="3" svg:width="31.194375cm" style:rel-width="100%" svg:height="20.0025cm" style:rel-height="scale"><draw:image xlink:href="Pictures/325bc1038fc26139399acd87457557ab.jpg" xlink:type="simple" xlink:show="embed" xlink:actuate="onLoad"/></draw:frame></text:p>
      <text:p text:style-name="Text_20_body"><draw:frame draw:style-name="mediacenter" draw:name="4" text:anchor-type="paragraph" draw:z-index="4" svg:width="36.98875cm" style:rel-width="100%" svg:height="17.30375cm" style:rel-height="scale"><draw:image xlink:href="Pictures/1b04e4281ab8ae0bf69fd5afefff917c.png" xlink:type="simple" xlink:show="embed" xlink:actuate="onLoad"/></draw:frame></text:p>
      <text:h text:style-name="Heading_20_3" text:outline-level="3"><text:bookmark-start text:name="__RefHeading___rendu_sur_le_cours_5"/><text:bookmark-start text:name="rendu_sur_le_cours"/>Rendu sur le cours<text:bookmark-end text:name="__RefHeading___rendu_sur_le_cours_5"/><text:bookmark-end text:name="rendu_sur_le_cours"/></text:h>
      <text:p text:style-name="Text_20_body"><draw:frame draw:style-name="mediacenter" draw:name="5" text:anchor-type="paragraph" draw:z-index="5" svg:width="21.166666666667cm" style:rel-width="100%" svg:height="5.6931034482759cm" style:rel-height="scale"><draw:image xlink:href="Pictures/0aa7ee24873e91d35d015e40e422e77a.png" xlink:type="simple" xlink:show="embed" xlink:actuate="onLoad"/></draw:frame></text:p>
      <text:h text:style-name="Heading_20_3" text:outline-level="3"><text:bookmark-start text:name="__RefHeading___vue_agrandie_du_message_de_restriction_6"/><text:bookmark-start text:name="vue_agrandie_du_message_de_restriction"/>Vue agrandie du message de restriction<text:bookmark-end text:name="__RefHeading___vue_agrandie_du_message_de_restriction_6"/><text:bookmark-end text:name="vue_agrandie_du_message_de_restriction"/></text:h>
      <text:p text:style-name="Text_20_body"><draw:frame draw:style-name="mediacenter" draw:name="6" text:anchor-type="paragraph" draw:z-index="6" svg:width="20.690416666667cm" style:rel-width="100%" svg:height="1.11125cm" style:rel-height="scale"><draw:image xlink:href="Pictures/1e92e16efd6f6a709186620d27a26027.png" xlink:type="simple" xlink:show="embed" xlink:actuate="onLoad"/></draw:frame></text:p>
      <text:p text:style-name="Horizontal_20_Line"/>
      <text:p text:style-name="Text_20_body"><text:a xlink:type="simple" xlink:href="https://docs.activeprolearn.com/doku.php?id=availability:sectiontime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9:34</meta:creation-date>
    <dc:creator>Generated</dc:creator>
    <dc:date>2026-08-28T21::59:34</dc:date>
    <dc:language>en-US</dc:language>
    <meta:editing-cycles>1</meta:editing-cycles>
    <meta:editing-duration>PT0S</meta:editing-duration>
    <dc:title>availability:sectiontime:userguide</dc:title>
  </office:meta>
</office:document-meta>
</file>