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uth:ticket:technique"/><text:bookmark-start text:name="__RefHeading___authentification_par_ticketguide_technique_1"/><text:bookmark-start text:name="authentification_par_ticketguide_technique"/>Authentification par ticket : Guide technique<text:bookmark-end text:name="__RefHeading___authentification_par_ticketguide_technique_1"/><text:bookmark-end text:name="authentification_par_ticketguide_technique"/></text:h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Text_20_body"><text:a xlink:type="simple" xlink:href="https://docs.activeprolearn.com/doku.php?id=auth:ticket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20:07</meta:creation-date>
    <dc:creator>Generated</dc:creator>
    <dc:date>2026-08-28T18::20:07</dc:date>
    <dc:language>en-US</dc:language>
    <meta:editing-cycles>1</meta:editing-cycles>
    <meta:editing-duration>PT0S</meta:editing-duration>
    <dc:title>auth:ticket:technique</dc:title>
  </office:meta>
</office:document-meta>
</file>