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3d933ea7dde0eab45f19a98450f6e32f.png"/>
  <manifest:file-entry manifest:media-type="image/png" manifest:full-path="Pictures/d83a8fe44b0ff98ac5d6678cae85a00d.png"/>
  <manifest:file-entry manifest:media-type="image/png" manifest:full-path="Pictures/0f970bae8e5b60475e3e4b25fdce04de.png"/>
  <manifest:file-entry manifest:media-type="image/png" manifest:full-path="Pictures/4035e8f405ff18db05f81010d0656fe2.png"/>
  <manifest:file-entry manifest:media-type="image/png" manifest:full-path="Pictures/720dc91d895a3ab129a7688e9b9617c0.png"/>
  <manifest:file-entry manifest:media-type="image/png" manifest:full-path="Pictures/cf64edb4f3f3e65801acc63850080b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auth:netypareo:userguide2"/><text:bookmark-start text:name="__RefHeading___authentification_netypareoguide_d_utilisationsynchros_manuelles_1"/><text:bookmark-start text:name="authentification_netypareoguide_d_utilisationsynchros_manuelles"/>Authentification NetYpareo : Guide d'utilisation : Synchros manuelles<text:bookmark-end text:name="__RefHeading___authentification_netypareoguide_d_utilisationsynchros_manuelles_1"/><text:bookmark-end text:name="authentification_netypareoguide_d_utilisationsynchros_manuelle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s manipulations ne sont pas nécessaire dans le cadre d'une automatisation des tâches gérées par le CRON.</text:p>
      <text:h text:style-name="Heading_20_3" text:outline-level="3"><text:bookmark-start text:name="__RefHeading___lancer_une_syncho_manuelle_3"/><text:bookmark-start text:name="lancer_une_syncho_manuelle"/>Lancer une syncho manuelle<text:bookmark-end text:name="__RefHeading___lancer_une_syncho_manuelle_3"/><text:bookmark-end text:name="lancer_une_syncho_manuelle"/></text:h>
      <text:list text:style-name="List_20_1" text:continue-numbering="false">
        <text:list-item>
          <text:p text:style-name="LastListParagraph_List_20_1_Content_First"> Accédez au menu de lancement de la synchro manuelle ; Chemin : Administration/alimentation et automatisation/Synchronisation manuelle NetYParéo™</text:p>
        </text:list-item>
      </text:list>
      <text:p text:style-name="Text_20_body"><draw:frame draw:style-name="media" draw:name="1" text:anchor-type="as-char" draw:z-index="1" svg:width="21.166666666667cm" style:rel-width="100%" svg:height="2.3367065317387cm" style:rel-height="scale"><draw:image xlink:href="Pictures/3d933ea7dde0eab45f19a98450f6e32f.png" xlink:type="simple" xlink:show="embed" xlink:actuate="onLoad"/></draw:frame></text:p>
      <text:list text:style-name="List_20_1" text:continue-numbering="false">
        <text:list-item>
          <text:p text:style-name="LastListParagraph_List_20_1_Content_First"> Avant toute chose, lancer une mise à jour du cache de données. (Tables de données de référence NetYparéo™ à enregistrer dans Moodle). </text:p>
        </text:list-item>
      </text:list>
      <text:p text:style-name="Text_20_body"><draw:frame draw:style-name="mediacenter" draw:name="2" text:anchor-type="paragraph" draw:z-index="2" svg:width="7.9375cm" style:rel-width="100%" svg:height="9.2813205417607cm" style:rel-height="scale"><draw:image xlink:href="Pictures/d83a8fe44b0ff98ac5d6678cae85a00d.png" xlink:type="simple" xlink:show="embed" xlink:actuate="onLoad"/></draw:frame></text:p>
      <text:p text:style-name="Text_20_body"> * Choisissez la synchro manuelle à lancer et si besoin activez au préalable le mode simulation via la case à cocher.</text:p>
      <text:p text:style-name="Text_20_body"><draw:frame draw:style-name="media" draw:name="3" text:anchor-type="as-char" draw:z-index="3" svg:width="10.583333333333cm" svg:height="6.1823432343234cm"><draw:image xlink:href="Pictures/0f970bae8e5b60475e3e4b25fdce04de.png" xlink:type="simple" xlink:show="embed" xlink:actuate="onLoad"/></draw:frame></text:p>
      <text:p text:style-name="Text_20_body">* A noter, si  vous désactivez une partie des synchronisations dans les réglages du  composant, vous ne verrez que les synchronisations choisies dans l'interface des synchronisations manuelles :</text:p>
      <text:p text:style-name="Text_20_body"><draw:frame draw:style-name="mediacenter" draw:name="4" text:anchor-type="paragraph" draw:z-index="4" svg:width="10.583333333333cm" svg:height="10.366856060606cm"><draw:image xlink:href="Pictures/4035e8f405ff18db05f81010d0656fe2.png" xlink:type="simple" xlink:show="embed" xlink:actuate="onLoad"/></draw:frame></text:p>
      <text:list text:style-name="List_20_1" text:continue-numbering="false">
        <text:list-item>
          <text:p text:style-name="LastListParagraph_List_20_1_Content_First"> <text:span text:style-name="Strong_20_Emphasis">Exemple de retour de l'exécution d'une synchronisation manuelle des tuteurs</text:span></text:p>
        </text:list-item>
      </text:list>
      <text:p text:style-name="Text_20_body"><draw:frame draw:style-name="mediacenter" draw:name="5" text:anchor-type="paragraph" draw:z-index="5" svg:width="15.875cm" svg:height="8.5825971731449cm"><draw:image xlink:href="Pictures/720dc91d895a3ab129a7688e9b9617c0.png" xlink:type="simple" xlink:show="embed" xlink:actuate="onLoad"/></draw:frame></text:p>
      <text:list text:style-name="List_20_1" text:continue-numbering="false">
        <text:list-item>
          <text:p text:style-name="LastListParagraph_List_20_1_Content_First"> Option de l'interface : Effectuer les suppressions des données retirées</text:p>
        </text:list-item>
      </text:list>
      <text:p text:style-name="Text_20_body">Cette option permet de supprimer les données qui en sont plus dans NetYpareo. Mais si pour une raison ou une autre le NetYpareo n'est plus accessible, il peut être souhaité de ne pas modifier les données récupérées dans Moodle
Dans ce cas, on ne cochera pas cette option.</text:p>
      <text:h text:style-name="Heading_20_3" text:outline-level="3"><text:bookmark-start text:name="__RefHeading___verifier_un_utilisateur_4"/><text:bookmark-start text:name="verifier_un_utilisateur"/>Vérifier un utilisateur<text:bookmark-end text:name="__RefHeading___verifier_un_utilisateur_4"/><text:bookmark-end text:name="verifier_un_utilisateur"/></text:h>
      <text:p text:style-name="Text_20_body">Suivre le lien “<text:span text:style-name="Strong_20_Emphasis">Interroger un identifiant utilisateur Yparéo</text:span>” en haut de votre page</text:p>
      <text:list text:style-name="List_20_1" text:continue-numbering="false">
        <text:list-item>
          <text:p text:style-name="List_20_1_Content_First"> Code utilisateur NetYpareo :Saisie identifiant </text:p>
        </text:list-item>
        <text:list-item>
          <text:p text:style-name="List_20_1_Content"> Est formation continue : Cochez si la personne est en formation continue</text:p>
        </text:list-item>
        <text:list-item>
          <text:p text:style-name="List_20_1_Content_Last"> Avec fréquentation : La liste des sessions où un utilisateur participe (tous ses groupes FL ou FC)</text:p>
        </text:list-item>
      </text:list>
      <text:h text:style-name="Heading_20_3" text:outline-level="3"><text:bookmark-start text:name="__RefHeading___synchroniser_une_seule_cohorte_5"/><text:bookmark-start text:name="synchroniser_une_seule_cohorte"/>Synchroniser une seule cohorte<text:bookmark-end text:name="__RefHeading___synchroniser_une_seule_cohorte_5"/><text:bookmark-end text:name="synchroniser_une_seule_cohorte"/></text:h>
      <text:p text:style-name="Text_20_body">Cela est rendu possible via un customscripting des cohortes standard proposé par le composant :</text:p>
      <text:list text:style-name="List_20_1" text:continue-numbering="false">
        <text:list-item>
          <text:p text:style-name="List_20_1_Content_First"> Allez dans le menu admin du site/utilisateurs/cohortes</text:p>
        </text:list-item>
        <text:list-item>
          <text:p text:style-name="List_20_1_Content_Last"> Cliquez sur icône rafraichir la cohorte (icône avec les 2 flèches)</text:p>
        </text:list-item>
      </text:list>
      <text:p text:style-name="Text_20_body"><draw:frame draw:style-name="mediacenter" draw:name="6" text:anchor-type="paragraph" draw:z-index="6" svg:width="15.583958333333cm" svg:height="2.936875cm"><draw:image xlink:href="Pictures/cf64edb4f3f3e65801acc63850080ba6.png" xlink:type="simple" xlink:show="embed" xlink:actuate="onLoad"/></draw:frame></text:p>
      <text:p text:style-name="Horizontal_20_Line"/>
      <text:h text:style-name="Heading_20_3" text:outline-level="3"><text:bookmark-start text:name="__RefHeading___credits_6"/><text:bookmark-start text:name="credits"/>Crédits<text:bookmark-end text:name="__RefHeading___credits_6"/><text:bookmark-end text:name="credits"/></text:h>
      <text:list text:style-name="List_20_1" text:continue-numbering="false">
        <text:list-item>
          <text:p text:style-name="List_20_1_Content_First"> Valéry Frémaux (valery@activeprolearn.com)) Développement</text:p>
        </text:list-item>
        <text:list-item>
          <text:p text:style-name="List_20_1_Content_Last"> Florence Labord (florence@activeprolearn.com) Documentation</text:p>
        </text:list-item>
      </text:list>
      <text:p text:style-name="Text_20_body"><text:a xlink:type="simple" xlink:href="https://docs.activeprolearn.com/doku.php?id=auth:netyareo"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0::00:00</meta:creation-date>
    <dc:creator>Generated</dc:creator>
    <dc:date>2026-09-05T00::00:00</dc:date>
    <dc:language>en-US</dc:language>
    <meta:editing-cycles>1</meta:editing-cycles>
    <meta:editing-duration>PT0S</meta:editing-duration>
    <dc:title>auth:netypareo:userguide2</dc:title>
  </office:meta>
</office:document-meta>
</file>