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97a71c648b576ad156906c8a6c38c9d.png"/>
  <manifest:file-entry manifest:media-type="image/png" manifest:full-path="Pictures/563b1fcfe348e6e05074297c1e1398d3.png"/>
  <manifest:file-entry manifest:media-type="image/png" manifest:full-path="Pictures/1de2798e388c728fa2ce25778bf192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auth:netypareo:userguide"/><text:bookmark-start text:name="__RefHeading___authentification_netypareoguide_d_utilisation_1"/><text:bookmark-start text:name="authentification_netypareoguide_d_utilisation"/>Authentification NetYpareo : Guide d'utilisation<text:bookmark-end text:name="__RefHeading___authentification_netypareoguide_d_utilisation_1"/><text:bookmark-end text:name="authentification_netypareoguide_d_utilisation"/></text:h>
      <text:h text:style-name="Heading_20_3" text:outline-level="3"><text:bookmark-start text:name="__RefHeading___activation_du_composant_2"/><text:bookmark-start text:name="activation_du_composant"/>Activation du composant<text:bookmark-end text:name="__RefHeading___activation_du_composant_2"/><text:bookmark-end text:name="activation_du_composant"/></text:h>
      <text:p text:style-name="Text_20_body">Activez le composant. Chemin :  <text:span text:style-name="Source_20_Text">Administration du site &gt; Plugins &gt; Authentification/Gestion de l'authentification &gt; Connecteur Net YPareo</text:span></text:p>
      <text:p text:style-name="Text_20_body"><draw:frame draw:style-name="mediacenter" draw:name="1" text:anchor-type="paragraph" draw:z-index="1" svg:width="15.875cm" svg:height="10.717244897959cm"><draw:image xlink:href="Pictures/097a71c648b576ad156906c8a6c38c9d.png" xlink:type="simple" xlink:show="embed" xlink:actuate="onLoad"/></draw:frame></text:p>
      <text:h text:style-name="Heading_20_3" text:outline-level="3"><text:bookmark-start text:name="__RefHeading___authentification_rest_3"/><text:bookmark-start text:name="authentification_rest"/>authentification REST<text:bookmark-end text:name="__RefHeading___authentification_rest_3"/><text:bookmark-end text:name="authentification_rest"/></text:h>
      <text:p text:style-name="Text_20_body">Jeton d'accès aux web services : Renseigner le token fourni par l'éditeur </text:p>
      <text:h text:style-name="Heading_20_3" text:outline-level="3"><text:bookmark-start text:name="__RefHeading___authentification_soap_4"/><text:bookmark-start text:name="authentification_soap"/>authentification SOAP<text:bookmark-end text:name="__RefHeading___authentification_soap_4"/><text:bookmark-end text:name="authentification_soap"/></text:h>
      <text:p text:style-name="Text_20_body">Type de protocole non supprimé de l'interface du plugin mais obsolète depuis que l'éditeur à basculé sur protocole REST</text:p>
      <text:list text:style-name="List_20_1" text:continue-numbering="false">
        <text:list-item>
          <text:p text:style-name="List_20_1_Content_First"> Web service “Authentification par Token” - Mono Instance</text:p>
        </text:list-item>
        <text:list-item>
          <text:p text:style-name="List_20_1_Content"> Web service “gestion”- Mono Instance</text:p>
        </text:list-item>
        <text:list-item>
          <text:p text:style-name="List_20_1_Content"> Web service “Utilisateur”- Mono Instance</text:p>
        </text:list-item>
        <text:list-item>
          <text:p text:style-name="List_20_1_Content_Last"> Web service “Gestion de documents”</text:p>
        </text:list-item>
      </text:list>
      <text:p text:style-name="Text_20_body">les réglages étaient à renseigner comme tel :</text:p>
      <text:list text:style-name="List_20_1" text:continue-numbering="false">
        <text:list-item>
          <text:p text:style-name="List_20_1_Content_First"> Chemin vers votre NetYPareo™ : <text:a xlink:type="simple" xlink:href="https://exemple/netypareo/" text:style-name="Internet_20_link" text:visited-style-name="Visited_20_Internet_20_Link">https://exemple/netypareo/</text:a></text:p>
        </text:list-item>
        <text:list-item>
          <text:p text:style-name="List_20_1_Content"> ID client NetYPareo™ : Exemple 920807</text:p>
        </text:list-item>
        <text:list-item>
          <text:p text:style-name="List_20_1_Content"> Identifiant WS à NetYPareo™ :identifiant d'accès au web service</text:p>
        </text:list-item>
        <text:list-item>
          <text:p text:style-name="List_20_1_Content_Last"> Mot de passe WS à NetYPareo™ : Mot de passe d'accès au Web Service</text:p>
        </text:list-item>
      </text:list>
      <text:h text:style-name="Heading_20_3" text:outline-level="3"><text:bookmark-start text:name="__RefHeading___configuration_des_synchronisations_5"/><text:bookmark-start text:name="configuration_des_synchronisations"/>Configuration des synchronisations<text:bookmark-end text:name="__RefHeading___configuration_des_synchronisations_5"/><text:bookmark-end text:name="configuration_des_synchronisations"/></text:h>
      <text:list text:style-name="List_20_1" text:continue-numbering="false">
        <text:list-item>
          <text:p text:style-name="List_20_1_Content_First"> <text:span text:style-name="Strong_20_Emphasis">Synchro des cohortes de site :</text:span> oui / non - Non par défaut - Un site correspond en général à un établissement scolaire.</text:p>
        </text:list-item>
        <text:list-item>
          <text:p text:style-name="List_20_1_Content"> <text:span text:style-name="Strong_20_Emphasis">Suppression des cohortes de site:</text:span> Logique / Physique / ne rien faire - Logique par défaut - Ce qui se passe pour la cohorte de site quand le site disparait de la source. Suppression logique : désactive (masque) la cohorte dans Moodle -  Physique détruit la cohorte. </text:p>
        </text:list-item>
        <text:list-item>
          <text:p text:style-name="List_20_1_Content"> <text:span text:style-name="Strong_20_Emphasis">Champ Moodle de synchronisation des utilisateurs :</text:span> Nom d'utilisateur (IDnumber ou username NetYpareo) ou au choix numéro d'identification (UserID)</text:p>
        </text:list-item>
        <text:list-item>
          <text:p text:style-name="List_20_1_Content"> <text:span text:style-name="Strong_20_Emphasis">Surcharger l'authentification: </text:span> Si activé, l'authentification Netypareo remplacera toute authentification précédente si le compte existe déjà avec la même identité.</text:p>
        </text:list-item>
        <text:list-item>
          <text:p text:style-name="List_20_1_Content"> <text:span text:style-name="Strong_20_Emphasis">Seuil de déclenchement du rapprochement utilisateur :</text:span> On essaye de trouver un compte Moodle qui existerait avant l'authentification par NetYpareo. </text:p>
          <text:list text:style-name="List_20_1">
            <text:list-item>
              <text:p text:style-name="List_20_1_Content"> Default : Nom, prénom, email</text:p>
            </text:list-item>
          </text:list>
        </text:list-item>
        <text:list-item>
          <text:p text:style-name="List_20_1_Content"> <text:span text:style-name="Strong_20_Emphasis">Synchro des apprenants :</text:span> Cochez pour Oui - Défaut : Non</text:p>
        </text:list-item>
        <text:list-item>
          <text:p text:style-name="List_20_1_Content"> <text:span text:style-name="Strong_20_Emphasis">Synchro des formateurs :</text:span> Cochez pour Oui - Défaut : Non</text:p>
        </text:list-item>
        <text:list-item>
          <text:p text:style-name="List_20_1_Content"> <text:span text:style-name="Strong_20_Emphasis">Synchro des tuteurs :</text:span> Ici tuteur au sens tuteur en entreprise coté netYpareo - Cochez pour Oui - Défaut : Non</text:p>
        </text:list-item>
        <text:list-item>
          <text:p text:style-name="List_20_1_Content">   * <text:span text:style-name="Strong_20_Emphasis">Protection des adresses e-mails:</text:span> Si activé, les adresses de courriel des utilisateurs sont protégées lors de la synchronisation des utilisateurs. L'adresse ne sera modifiée que si elle est vide dans Moodle, ou lorsque l'utilisateur est créé pour la première fois.</text:p>
        </text:list-item>
        <text:list-item>
          <text:p text:style-name="List_20_1_Content"> <text:span text:style-name="Strong_20_Emphasis">Synchro des groupes :</text:span> Cochez pour Oui - Défaut : Non</text:p>
        </text:list-item>
        <text:list-item>
          <text:p text:style-name="List_20_1_Content"> <text:span text:style-name="Strong_20_Emphasis">Synchro des groupes de formation continue : </text:span>Cochez pour Oui  - Défaut /: Non - NetYpareo dissocie les groupes FL et FC</text:p>
        </text:list-item>
        <text:list-item>
          <text:p text:style-name="List_20_1_Content"> <text:span text:style-name="Strong_20_Emphasis">Millésime des groupes : </text:span>exemple : 2020-2021 - Défaut : champs vide</text:p>
          <text:list text:style-name="List_20_1">
            <text:list-item>
              <text:p text:style-name="List_20_1_Content"> <text:span text:style-name="Strong_20_Emphasis">Option PRO</text:span> étendre aux groupe de l'année antérieure (synchro des groupes). Si activé, alors la synchro de groupes portera sur le millésime courant ET l'année antérieure, afin de tenir compte du décalage de la session académique </text:p>
            </text:list-item>
          </text:list>
        </text:list-item>
        <text:list-item>
          <text:p text:style-name="List_20_1_Content"> <text:span text:style-name="Strong_20_Emphasis">Dernière période extraite : </text:span>Renseignez le début de la dernière période extraite pour les groupes de formation continue. La synchronisation effectuera un traitement depuis cette date et sur une durée du délai d'anticipation actuel. (Voir point suivant)</text:p>
        </text:list-item>
        <text:list-item>
          <text:p text:style-name="List_20_1_Content"> <text:span text:style-name="Strong_20_Emphasis">Période d'anticipation (FC) : </text:span> Défaut 30 . Nombre de jours d'anticipation pour le chargement des groupes de formation continue dans Moodle.</text:p>
        </text:list-item>
        <text:list-item>
          <text:p text:style-name="List_20_1_Content"> <text:span text:style-name="Strong_20_Emphasis">Tracking auto des groupes FC : </text:span> Cochez pour Oui - Défaut : Non. Si actif, alors la date de dernière synchronisation sera automatiquement décalée pour synchroniser la période suivante.</text:p>
        </text:list-item>
        <text:list-item>
          <text:p text:style-name="List_20_1_Content"> <text:span text:style-name="Strong_20_Emphasis">Synchro des cours : </text:span>Cochez pour Oui - Défaut : Non</text:p>
        </text:list-item>
        <text:list-item>
          <text:p text:style-name="List_20_1_Content"> <text:span text:style-name="Strong_20_Emphasis">Catégorie racine des cours  :</text:span> La catégorie Moodle d'accueil des cours - Divers par défaut</text:p>
        </text:list-item>
        <text:list-item>
          <text:p text:style-name="List_20_1_Content"> <text:span text:style-name="Strong_20_Emphasis">Niveau 1 : </text:span> Choisissez le niveau souhaité tel que dans l'illustration ci-dessous</text:p>
        </text:list-item>
        <text:list-item>
          <text:p text:style-name="List_20_1_Content"> <text:span text:style-name="Strong_20_Emphasis">Niveau 2 : </text:span>Choisissez le niveau souhaité tel que dans l'illustration ci-dessous</text:p>
        </text:list-item>
        <text:list-item>
          <text:p text:style-name="List_20_1_Content_Last"> <text:span text:style-name="Strong_20_Emphasis">Niveau 3 : </text:span>Choisissez le niveau souhaité tel que dans l'illustration ci-dessous</text:p>
        </text:list-item>
      </text:list>
      <text:p text:style-name="Text_20_body"><draw:frame draw:style-name="mediacenter" draw:name="2" text:anchor-type="paragraph" draw:z-index="2" svg:width="5.2916666666667cm" style:rel-width="100%" svg:height="4.0422453703704cm" style:rel-height="scale"><draw:image xlink:href="Pictures/563b1fcfe348e6e05074297c1e1398d3.png" xlink:type="simple" xlink:show="embed" xlink:actuate="onLoad"/></draw:frame></text:p>
      <text:list text:style-name="List_20_1" text:continue-numbering="false">
        <text:list-item>
          <text:p text:style-name="List_20_1_Content_First"> <text:span text:style-name="Strong_20_Emphasis"> Modèle de déploiement des cours:</text:span> Un seul cours par formation / Un cours par matière de formation / Un cours par matière de formation (metacours) et un super cours de formation - Défaut : Un cours par matière de formation (metacours) et un super cours de formation</text:p>
        </text:list-item>
        <text:list-item>
          <text:p text:style-name="List_20_1_Content_Last"> <text:span text:style-name="Strong_20_Emphasis">Suppression des données de cache :</text:span> Suppression logique / Suppression physique / Ne rien faire - Défaut : Suppression logique Ce choix détermine ce qui se passe pour les données de cache quand la donnée disparaît de la source NetYpareo.</text:p>
        </text:list-item>
      </text:list>
      <text:p text:style-name="Text_20_body"><draw:frame draw:style-name="mediacenter" draw:name="3" text:anchor-type="paragraph" draw:z-index="3" svg:width="21.166666666667cm" style:rel-width="100%" svg:height="9.4008379888268cm" style:rel-height="scale"><draw:image xlink:href="Pictures/1de2798e388c728fa2ce25778bf19286.png" xlink:type="simple" xlink:show="embed" xlink:actuate="onLoad"/></draw:frame></text:p>
      <text:h text:style-name="Heading_20_3" text:outline-level="3"><text:bookmark-start text:name="__RefHeading___problemes_lie_au_rapprochement_des_utilisateurs_6"/><text:bookmark-start text:name="problemes_lie_au_rapprochement_des_utilisateurs"/>Problèmes lié au rapprochement des utilisateurs<text:bookmark-end text:name="__RefHeading___problemes_lie_au_rapprochement_des_utilisateurs_6"/><text:bookmark-end text:name="problemes_lie_au_rapprochement_des_utilisateurs"/></text:h>
      <text:p text:style-name="Text_20_body">Le paramètre de rapprochement des comptes utilisateurs sélectionne une des heuristiques de détection disponibles, associée à un score de rapprochement. Plus le nombre de champs vérifiés est grand, plus le score est élevé garantissant une bonne discrimination, par exemple avec des homonymes.</text:p>
      <text:p text:style-name="Text_20_body">Si vous voyez <text:span text:style-name="Strong_20_Emphasis">apparaître des doublons</text:span> dans la liste d'utilisateurs, c'est probablement que l'heuristique choisie est trop forte, et qu'une discrimination trop précise est faite : le moindre changement dans une des composantes de l'identité à changé et conduit à la création d'un nouveau compte.</text:p>
      <text:p text:style-name="Text_20_body">L'utilisation d'une heuristique <text:span text:style-name="Strong_20_Emphasis">forte</text:span> suppose que l'annuaire utilisé en amont est strictement administré avec des dédoublonnages attentifs. Si ce n'est pas le cas, préférez une heuristique faible, par exemple portant uniquement sur le numéro utilisateur et une vérification du nom.</text:p>
      <text:p text:style-name="Text_20_body">Si l'heuristique est à l'opposé réglée trop faible, vous risquez de fusionner deux identités qui devraient avoir leur compte séparé, en écrasant certaines parties du profil utiisateur.</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Développement</text:p>
        </text:list-item>
        <text:list-item>
          <text:p text:style-name="List_20_1_Content_Last"> Florence Labord (florence@activeprolearn.com) Documentation</text:p>
        </text:list-item>
      </text:list>
      <text:p text:style-name="Text_20_body"><text:a xlink:type="simple" xlink:href="https://docs.activeprolearn.com/doku.php?id=auth:netyareo"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2::08:08</meta:creation-date>
    <dc:creator>Generated</dc:creator>
    <dc:date>2026-09-05T02::08:08</dc:date>
    <dc:language>en-US</dc:language>
    <meta:editing-cycles>1</meta:editing-cycles>
    <meta:editing-duration>PT0S</meta:editing-duration>
    <dc:title>auth:netypareo:userguide</dc:title>
  </office:meta>
</office:document-meta>
</file>