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d0c59512205e41d9e20aa5cb0461af7.png"/>
  <manifest:file-entry manifest:media-type="image/png" manifest:full-path="Pictures/24a136f916a2afe787a8a47b5f504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netypareo:technicallguide"/><text:bookmark-start text:name="__RefHeading___authentification_netypareoguide_technique_1"/><text:bookmark-start text:name="authentification_netypareoguide_technique"/>Authentification NetYpareo : Guide technique<text:bookmark-end text:name="__RefHeading___authentification_netypareoguide_technique_1"/><text:bookmark-end text:name="authentification_netypareoguide_technique"/></text:h>
      <text:h text:style-name="Heading_20_3" text:outline-level="3"><text:bookmark-start text:name="__RefHeading___mapping_des_champs_2"/><text:bookmark-start text:name="mapping_des_champs"/>Mapping des champs<text:bookmark-end text:name="__RefHeading___mapping_des_champs_2"/><text:bookmark-end text:name="mapping_des_champ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etYpareo </text:p>
          </table:table-cell>
          <table:table-cell office:value-type="string" table:style-name="tableheader">
            <text:p text:style-name="Table_20_Heading"> Moodle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h text:style-name="Heading_20_4" text:outline-level="4"><text:bookmark-start text:name="__RefHeading___auth_netypareosync_4"/><text:bookmark-start text:name="auth_netypareosync"/>auth/netypareo:sync<text:bookmark-end text:name="__RefHeading___auth_netypareosync_4"/><text:bookmark-end text:name="auth_netypareosync"/></text:h>
      <text:p text:style-name="Text_20_body">Les usagers avec cette capacité peuvent synchroniser manuellement les entités NetYParéo™.</text:p>
      <text:h text:style-name="Heading_20_2" text:outline-level="2"><text:bookmark-start text:name="__RefHeading___reglage_des_tache_programmees_5"/><text:bookmark-start text:name="reglage_des_tache_programmees"/>Réglage des tâche programmées<text:bookmark-end text:name="__RefHeading___reglage_des_tache_programmees_5"/><text:bookmark-end text:name="reglage_des_tache_programmees"/></text:h>
      <text:p text:style-name="Text_20_body">Chemin : serveur/tâches programmées</text:p>
      <text:p text:style-name="Text_20_body"><draw:frame draw:style-name="mediacenter" draw:name="1" text:anchor-type="paragraph" draw:z-index="1" svg:width="7.9375cm" style:rel-width="100%" svg:height="7.1821010248902cm" style:rel-height="scale"><draw:image xlink:href="Pictures/1d0c59512205e41d9e20aa5cb0461af7.png" xlink:type="simple" xlink:show="embed" xlink:actuate="onLoad"/></draw:frame></text:p>
      <text:p text:style-name="Text_20_body">Cliquez sur la roue crantée en regard d'une des tâches à programmer et renseignez les valeurs souhaitées</text:p>
      <text:p text:style-name="Text_20_body"><text:span text:style-name="Strong_20_Emphasis">Exemple pour les jours :</text:span></text:p>
      <text:list text:style-name="List_20_1" text:continue-numbering="false">
        <text:list-item>
          <text:p text:style-name="List_20_1_Content_First">  * : Tous les jours</text:p>
        </text:list-item>
        <text:list-item>
          <text:p text:style-name="List_20_1_Content"> <text:span text:style-name="Strong_20_Emphasis">*/2 :</text:span> Tous les 2 jours</text:p>
        </text:list-item>
        <text:list-item>
          <text:p text:style-name="List_20_1_Content"> <text:span text:style-name="Strong_20_Emphasis">1 :</text:span> Le premier jour de chaque mois</text:p>
        </text:list-item>
        <text:list-item>
          <text:p text:style-name="List_20_1_Content_Last"> <text:span text:style-name="Strong_20_Emphasis">*1,15 :</text:span> Le premier et le 15 du mois</text:p>
        </text:list-item>
      </text:list>
      <text:p text:style-name="Text_20_body"><text:span text:style-name="Strong_20_Emphasis">Exemple pour les jours de la semaine :</text:span></text:p>
      <text:list text:style-name="List_20_1" text:continue-numbering="false">
        <text:list-item>
          <text:p text:style-name="List_20_1_Content_First"> * Tous les jours</text:p>
        </text:list-item>
        <text:list-item>
          <text:p text:style-name="List_20_1_Content"> <text:span text:style-name="Strong_20_Emphasis">0 :</text:span> Tous les dimanches</text:p>
        </text:list-item>
        <text:list-item>
          <text:p text:style-name="List_20_1_Content"> <text:span text:style-name="Strong_20_Emphasis">1 :</text:span> Tous les lundis</text:p>
        </text:list-item>
        <text:list-item>
          <text:p text:style-name="List_20_1_Content_Last"> <text:span text:style-name="Strong_20_Emphasis">2,5 :</text:span> Tous les mardis et vendredis</text:p>
        </text:list-item>
      </text:list>
      <text:p text:style-name="Text_20_body"><text:span text:style-name="Strong_20_Emphasis">Exemple pour les heures :</text:span></text:p>
      <text:p text:style-name="Text_20_body"><draw:frame draw:style-name="mediacenter" draw:name="2" text:anchor-type="paragraph" draw:z-index="2" svg:width="10.583333333333cm" svg:height="14.194608809993cm"><draw:image xlink:href="Pictures/24a136f916a2afe787a8a47b5f504712.png" xlink:type="simple" xlink:show="embed" xlink:actuate="onLoad"/></draw:frame></text:p>
      <text:list text:style-name="List_20_1" text:continue-numbering="false">
        <text:list-item>
          <text:p text:style-name="LastListParagraph_List_20_1_Content_First"> Si la case <text:span text:style-name="Strong_20_Emphasis">désactivé</text:span> est cochée la programmation sera lancée par script CLI</text:p>
        </text:list-item>
      </text:list>
      <text:h text:style-name="Heading_20_2" text:outline-level="2"><text:bookmark-start text:name="__RefHeading___prevenir_des_erreurs_502_lors_des_appels_aux_web_services_ypareo_6"/><text:bookmark-start text:name="prevenir_des_erreurs_502_lors_des_appels_aux_web_services_ypareo"/>Prévenir des erreurs 502 lors des appels aux Web Services Ypareo<text:bookmark-end text:name="__RefHeading___prevenir_des_erreurs_502_lors_des_appels_aux_web_services_ypareo_6"/><text:bookmark-end text:name="prevenir_des_erreurs_502_lors_des_appels_aux_web_services_ypareo"/></text:h>
      <text:p text:style-name="Text_20_body">L'ensemble des situations faisant appel aux Web Services Ypareo (validation d'authentification, synchronisations de données) peut conduire à des erreurs 502 et fautes de segmentation du moteur PHP (code 11). Les Web Services Ypareo utilisent le protocole Soap qui peut être gourmand en ressources de bufferisation.</text:p>
      <text:h text:style-name="Heading_20_4" text:outline-level="4"><text:bookmark-start text:name="__RefHeading___optimisation_cote_serveur_php_7"/><text:bookmark-start text:name="optimisation_cote_serveur_php"/>Optimisation coté serveur php<text:bookmark-end text:name="__RefHeading___optimisation_cote_serveur_php_7"/><text:bookmark-end text:name="optimisation_cote_serveur_php"/></text:h>
      <text:list text:style-name="List_20_1" text:continue-numbering="false">
        <text:list-item>
          <text:p text:style-name="LastListParagraph_List_20_1_Content_First"> output_buffering passer de  4096 (valeur par défaut) à 9192</text:p>
        </text:list-item>
      </text:list>
      <text:p text:style-name="Text_20_body">Il convient en général d'augmenter la valeur du paramètre <text:span text:style-name="Source_20_Text">output_buffering</text:span> du <text:span text:style-name="Source_20_Text">php.ini</text:span>. la valeur par défaut est de 4096. Des résultats probants ont été observés avec une valeur de 9192.</text:p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netyareo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56:22</meta:creation-date>
    <dc:creator>Generated</dc:creator>
    <dc:date>2026-09-05T01::56:22</dc:date>
    <dc:language>en-US</dc:language>
    <meta:editing-cycles>1</meta:editing-cycles>
    <meta:editing-duration>PT0S</meta:editing-duration>
    <dc:title>auth:netypareo:technicallguide</dc:title>
  </office:meta>
</office:document-meta>
</file>