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auth:multimnet:technicallguide"/><text:bookmark-start text:name="__RefHeading___auth_multimnet_authentification_reseau_mnetguide_technique_1"/><text:bookmark-start text:name="auth_multimnet_authentification_reseau_mnetguide_technique"/>Auth MultiMnet(Authentification réseau Mnet) : Guide technique<text:bookmark-end text:name="__RefHeading___auth_multimnet_authentification_reseau_mnetguide_technique_1"/><text:bookmark-end text:name="auth_multimnet_authentification_reseau_mnet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list text:style-name="List_20_1" text:continue-numbering="false">
        <text:list-item>
          <text:p text:style-name="LastListParagraph_List_20_1_Content_First"> ici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Développement</text:p>
        </text:list-item>
        <text:list-item>
          <text:p text:style-name="List_20_1_Content_Last"> Florence Labord (florence@activeprolearn.com) Documentation</text:p>
        </text:list-item>
      </text:list>
      <text:p text:style-name="Text_20_body">
<text:a xlink:type="simple" xlink:href="https://docs.activeprolearn.com/doku.php?id=auth:multimnet" text:style-name="Internet_20_link" text:visited-style-name="Visited_20_Internet_20_Link">Revenir à l'index du plugin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1::17:27</meta:creation-date>
    <dc:creator>Generated</dc:creator>
    <dc:date>2026-09-05T01::17:27</dc:date>
    <dc:language>en-US</dc:language>
    <meta:editing-cycles>1</meta:editing-cycles>
    <meta:editing-duration>PT0S</meta:editing-duration>
    <dc:title>auth:multimnet:technicallguide</dc:title>
  </office:meta>
</office:document-meta>
</file>