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d09fdaf3dfd4793832ce86de99cb0120.png"/>
  <manifest:file-entry manifest:media-type="image/png" manifest:full-path="Pictures/c231da4cd72c1c1d20b8f000976e8d2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auth:digicode:userguide"/><text:bookmark-start text:name="__RefHeading___authentification_par_digicodeguide_d_utilisation_1"/><text:bookmark-start text:name="authentification_par_digicodeguide_d_utilisation"/>Authentification par Digicode : Guide d'utilisation<text:bookmark-end text:name="__RefHeading___authentification_par_digicodeguide_d_utilisation_1"/><text:bookmark-end text:name="authentification_par_digicodeguide_d_utilisation"/></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Il n'y a pas d'usage direct de ce composant, hormis la capacité à un utilisateur pour des raisons de performances, de se connecter à Moodle via login standard et mot de passe remplacé par un digicode pour arriver directement sur une page interne de moodle et sous son identité.</text:p>
      <text:h text:style-name="Heading_20_4" text:outline-level="4"><text:bookmark-start text:name="__RefHeading___exemple_de_cas_d_usage_3"/><text:bookmark-start text:name="exemple_de_cas_d_usage"/>Exemple de cas d'usage :<text:bookmark-end text:name="__RefHeading___exemple_de_cas_d_usage_3"/><text:bookmark-end text:name="exemple_de_cas_d_usage"/></text:h>
      <text:p text:style-name="Text_20_body">Une plateforme Moodle avec des pics de charge élevés mais ponctuels, nécessitant un nombre très elevé de prises de connexion simultanés, typiquement un examen massif, ou l'usage montre que tous les étudiants se connectent tous dans les 10 minutes avant l'heure de démarrage de l'examen.</text:p>
      <text:h text:style-name="Heading_20_3" text:outline-level="3"><text:bookmark-start text:name="__RefHeading___rendu_4"/><text:bookmark-start text:name="rendu"/>Rendu<text:bookmark-end text:name="__RefHeading___rendu_4"/><text:bookmark-end text:name="rendu"/></text:h>
      <text:p text:style-name="Text_20_body"><draw:frame draw:style-name="mediacenter" draw:name="1" text:anchor-type="paragraph" draw:z-index="1" svg:width="10.583333333333cm" svg:height="14.638629283489cm"><draw:image xlink:href="Pictures/d09fdaf3dfd4793832ce86de99cb0120.png" xlink:type="simple" xlink:show="embed" xlink:actuate="onLoad"/></draw:frame></text:p>
      <text:h text:style-name="Heading_20_3" text:outline-level="3"><text:bookmark-start text:name="__RefHeading___configuration_5"/><text:bookmark-start text:name="configuration"/>Configuration<text:bookmark-end text:name="__RefHeading___configuration_5"/><text:bookmark-end text:name="configuration"/></text:h>
      <text:h text:style-name="Heading_20_5" text:outline-level="5"><text:bookmark-start text:name="__RefHeading___acces_6"/><text:bookmark-start text:name="acces"/>Accès<text:bookmark-end text:name="__RefHeading___acces_6"/><text:bookmark-end text:name="acces"/></text:h>
      <text:p text:style-name="Text_20_body">Administration du site/plugins/authentification/Accès par digicode</text:p>
      <text:h text:style-name="Heading_20_3" text:outline-level="3"><text:bookmark-start text:name="__RefHeading___longueur_7"/><text:bookmark-start text:name="longueur"/>Longueur<text:bookmark-end text:name="__RefHeading___longueur_7"/><text:bookmark-end text:name="longueur"/></text:h>
      <text:p text:style-name="Text_20_body">Défaut : 4
Détermine la longueur du code pour les générations futures (n'affecte pas les codes déjà existants)</text:p>
      <text:h text:style-name="Heading_20_4" text:outline-level="4"><text:bookmark-start text:name="__RefHeading___pre-delai_de_generation_8"/><text:bookmark-start text:name="pre-delai_de_generation"/>Pré-délai de génération<text:bookmark-end text:name="__RefHeading___pre-delai_de_generation_8"/><text:bookmark-end text:name="pre-delai_de_generation"/></text:h>
      <text:p text:style-name="Text_20_body">Défaut : 72</text:p>
      <text:p text:style-name="Text_20_body">Le delai d'anticipation (en heures) avec lequel la tâche de génération et de mise à jour des digicodes sera lancée, par rapport au début des sessions d'accès.</text:p>
      <text:h text:style-name="Heading_20_4" text:outline-level="4"><text:bookmark-start text:name="__RefHeading___expiration_de_la_session_9"/><text:bookmark-start text:name="expiration_de_la_session"/>Expiration de la session<text:bookmark-end text:name="__RefHeading___expiration_de_la_session_9"/><text:bookmark-end text:name="expiration_de_la_session"/></text:h>
      <text:p text:style-name="Text_20_body">Durée de validité du code d'accès exprimée en minutes.</text:p>
      <text:h text:style-name="Heading_20_4" text:outline-level="4"><text:bookmark-start text:name="__RefHeading___instructions_10"/><text:bookmark-start text:name="instructions"/>Instructions<text:bookmark-end text:name="__RefHeading___instructions_10"/><text:bookmark-end text:name="instructions"/></text:h>
      <text:p text:style-name="Text_20_body">Instructions optionnelles affichées sous la mire de connexion</text:p>
      <text:h text:style-name="Heading_20_4" text:outline-level="4"><text:bookmark-start text:name="__RefHeading___type_de_restriction_11"/><text:bookmark-start text:name="type_de_restriction"/>Type de restriction<text:bookmark-end text:name="__RefHeading___type_de_restriction_11"/><text:bookmark-end text:name="type_de_restriction"/></text:h>
      <text:list text:style-name="List_20_1" text:continue-numbering="false">
        <text:list-item>
          <text:p text:style-name="List_20_1_Content_First"> Aucun</text:p>
        </text:list-item>
        <text:list-item>
          <text:p text:style-name="List_20_1_Content"> Champs de profil utilisateur</text:p>
        </text:list-item>
        <text:list-item>
          <text:p text:style-name="List_20_1_Content"> Profil dans le contexte</text:p>
        </text:list-item>
        <text:list-item>
          <text:p text:style-name="List_20_1_Content_Last"> Capacité dans le contexte</text:p>
        </text:list-item>
      </text:list>
      <text:h text:style-name="Heading_20_4" text:outline-level="4"><text:bookmark-start text:name="__RefHeading___contexte_de_restriction_12"/><text:bookmark-start text:name="contexte_de_restriction"/>Contexte de restriction<text:bookmark-end text:name="__RefHeading___contexte_de_restriction_12"/><text:bookmark-end text:name="contexte_de_restriction"/></text:h>
      <text:p text:style-name="Text_20_body">Le contexte dans lequel la restriction s'exprime : L'identifiant (nom court, code) de la cible selon son type </text:p>
      <text:list text:style-name="List_20_1" text:continue-numbering="false">
        <text:list-item>
          <text:p text:style-name="List_20_1_Content_First"> Site</text:p>
        </text:list-item>
        <text:list-item>
          <text:p text:style-name="List_20_1_Content"> Cours</text:p>
        </text:list-item>
        <text:list-item>
          <text:p text:style-name="List_20_1_Content"> Utilisateur</text:p>
        </text:list-item>
        <text:list-item/>
      </text:list>
      <text:h text:style-name="Heading_20_4" text:outline-level="4"><text:bookmark-start text:name="__RefHeading___valeur_ou_filtre_de_restriction_13"/><text:bookmark-start text:name="valeur_ou_filtre_de_restriction"/>Valeur ou filtre de restriction<text:bookmark-end text:name="__RefHeading___valeur_ou_filtre_de_restriction_13"/><text:bookmark-end text:name="valeur_ou_filtre_de_restriction"/></text:h>
      <text:p text:style-name="Text_20_body">Une valeur littérale ou une expression de filtre pour passer la restriction</text:p>
      <text:p text:style-name="Text_20_body"><draw:frame draw:style-name="mediacenter" draw:name="2" text:anchor-type="paragraph" draw:z-index="2" svg:width="17.197916666667cm" style:rel-width="100%" svg:height="13.439431567329cm" style:rel-height="scale"><draw:image xlink:href="Pictures/c231da4cd72c1c1d20b8f000976e8d2a.png" xlink:type="simple" xlink:show="embed" xlink:actuate="onLoad"/></draw:frame></text:p>
      <text:p text:style-name="Horizontal_20_Line"/>
      <text:h text:style-name="Heading_20_3" text:outline-level="3"><text:bookmark-start text:name="__RefHeading___credits_14"/><text:bookmark-start text:name="credits"/>Crédits<text:bookmark-end text:name="__RefHeading___credits_14"/><text:bookmark-end text:name="credits"/></text:h>
      <text:list text:style-name="List_20_1" text:continue-numbering="false">
        <text:list-item>
          <text:p text:style-name="List_20_1_Content_First"> Valéry Frémaux (valery@activeprolearn.com)) Développement</text:p>
        </text:list-item>
        <text:list-item>
          <text:p text:style-name="List_20_1_Content_Last"> Florence Labord (florence@activeprolearn.com) Documentation</text:p>
        </text:list-item>
      </text:list>
      <text:p text:style-name="Text_20_body"><text:a xlink:type="simple" xlink:href="https://docs.activeprolearn.com/doku.php?id=auth:digicode" text:style-name="Internet_20_link" text:visited-style-name="Visited_20_Internet_20_Link">Revenir à l'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2::21:50</meta:creation-date>
    <dc:creator>Generated</dc:creator>
    <dc:date>2026-08-28T22::21:50</dc:date>
    <dc:language>en-US</dc:language>
    <meta:editing-cycles>1</meta:editing-cycles>
    <meta:editing-duration>PT0S</meta:editing-duration>
    <dc:title>auth:digicode:userguide</dc:title>
  </office:meta>
</office:document-meta>
</file>